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9600000096F024B3E9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 style:font-pitch="variable"/>
    <style:font-face style:name="Euphemia" svg:font-family="Euphemia" style:font-family-generic="swiss" style:font-pitch="variable"/>
    <style:font-face style:name="Euphemia1" svg:font-family="Euphemia" style:font-adornments="Normal" style:font-family-generic="swiss" style:font-pitch="variable"/>
    <style:font-face style:name="Liberation Sans" svg:font-family="'Liberation Sans'" style:font-family-generic="roman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leau1" style:family="table">
      <style:table-properties style:width="19.001cm" table:align="margins"/>
    </style:style>
    <style:style style:name="Tableau1.A" style:family="table-column">
      <style:table-column-properties style:column-width="9.499cm" style:rel-column-width="32761*"/>
    </style:style>
    <style:style style:name="Tableau1.B" style:family="table-column">
      <style:table-column-properties style:column-width="9.502cm" style:rel-column-width="32774*"/>
    </style:style>
    <style:style style:name="Tableau1.A1" style:family="table-cell">
      <style:table-cell-properties fo:padding="0.097cm" fo:border-left="0.5pt solid #000000" fo:border-right="none" fo:border-top="0.5pt solid #000000" fo:border-bottom="0.5pt solid #000000"/>
    </style:style>
    <style:style style:name="Tableau1.B1" style:family="table-cell">
      <style:table-cell-properties fo:padding="0.097cm" fo:border="0.5pt solid #000000"/>
    </style:style>
    <style:style style:name="Tableau1.A2" style:family="table-cell">
      <style:table-cell-properties fo:padding="0.097cm" fo:border-left="0.5pt solid #000000" fo:border-right="none" fo:border-top="none" fo:border-bottom="0.5pt solid #000000"/>
    </style:style>
    <style:style style:name="Tableau1.B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start" style:justify-single-word="false"/>
      <style:text-properties fo:font-size="12pt" style:font-size-asian="12pt" style:font-size-complex="12pt"/>
    </style:style>
    <style:style style:name="P2" style:family="paragraph" style:parent-style-name="Standard">
      <style:paragraph-properties fo:text-align="start" style:justify-single-word="false"/>
      <style:text-properties fo:font-size="12pt" officeooo:paragraph-rsid="00050720" style:font-size-asian="12pt" style:font-size-complex="12pt"/>
    </style:style>
    <style:style style:name="P3" style:family="paragraph" style:parent-style-name="Standard">
      <style:paragraph-properties fo:text-align="start" style:justify-single-word="false"/>
      <style:text-properties fo:font-size="12pt" officeooo:paragraph-rsid="0004e96a" style:font-size-asian="12pt" style:font-size-complex="12pt"/>
    </style:style>
    <style:style style:name="P4" style:family="paragraph" style:parent-style-name="Standard">
      <style:paragraph-properties fo:text-align="start" style:justify-single-word="false"/>
      <style:text-properties fo:font-size="12pt" officeooo:paragraph-rsid="000771f0" style:font-size-asian="12pt" style:font-size-complex="12pt"/>
    </style:style>
    <style:style style:name="P5" style:family="paragraph" style:parent-style-name="Standard">
      <style:paragraph-properties fo:line-height="150%"/>
      <style:text-properties style:font-name="Euphemia" fo:font-size="12pt" style:font-size-asian="12pt" style:font-size-complex="12pt"/>
    </style:style>
    <style:style style:name="P6" style:family="paragraph" style:parent-style-name="Standard">
      <style:paragraph-properties fo:line-height="150%"/>
      <style:text-properties style:font-name="Euphemia" fo:font-size="12pt" officeooo:paragraph-rsid="0001ed5e" style:font-size-asian="12pt" style:font-size-complex="12pt"/>
    </style:style>
    <style:style style:name="P7" style:family="paragraph" style:parent-style-name="Standard">
      <style:paragraph-properties fo:line-height="150%"/>
      <style:text-properties style:font-name="Euphemia" fo:font-size="12pt" officeooo:paragraph-rsid="0003a24e" style:font-size-asian="12pt" style:font-size-complex="12pt"/>
    </style:style>
    <style:style style:name="P8" style:family="paragraph" style:parent-style-name="Standard">
      <style:paragraph-properties fo:text-align="start" style:justify-single-word="false"/>
      <style:text-properties style:font-name="Euphemia" fo:font-size="12pt" style:font-size-asian="12pt" style:font-size-complex="12pt"/>
    </style:style>
    <style:style style:name="P9" style:family="paragraph" style:parent-style-name="Standard">
      <style:paragraph-properties fo:text-align="start" style:justify-single-word="false"/>
      <style:text-properties fo:font-size="14pt" style:font-size-asian="14pt" style:font-size-complex="14pt"/>
    </style:style>
    <style:style style:name="P10" style:family="paragraph" style:parent-style-name="Titre_20_Chapitre">
      <style:paragraph-properties style:shadow="none"/>
      <style:text-properties fo:font-size="20pt" fo:text-shadow="none" fo:font-weight="normal" style:font-size-asian="20pt" style:font-weight-asian="normal" style:font-size-complex="20pt" style:font-weight-complex="normal"/>
    </style:style>
    <style:style style:name="P11" style:family="paragraph">
      <loext:graphic-properties draw:fill="solid" draw:fill-color="#000000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Lucida Sans Unicode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 style:text-overline-style="none" style:text-overline-color="font-color"/>
    </style:style>
    <style:style style:name="P12" style:family="paragraph">
      <loext:graphic-properties draw:fill="solid" draw:fill-color="#fffff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Lucida Sans Unicode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 style:text-overline-style="none" style:text-overline-color="font-color"/>
    </style:style>
    <style:style style:name="P13" style:family="paragraph">
      <loext:graphic-properties draw:fill="solid" draw:fill-color="#006699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Lucida Sans Unicode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 style:text-overline-style="none" style:text-overline-color="font-color"/>
    </style:style>
    <style:style style:name="P14" style:family="paragraph">
      <loext:graphic-properties draw:fill="solid" draw:fill-color="#ffffff" draw:secondary-fill-color="#99ccf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vertical"/>
      <style:paragraph-properties fo:margin-left="0cm" fo:margin-right="0cm" fo:margin-top="0cm" fo:margin-bottom="0cm" fo:line-height="100%" fo:text-align="center" fo:text-indent="0cm" style:text-autospace="ideograph-alpha" style:punctuation-wrap="simple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" fo:font-size="18pt" fo:letter-spacing="normal" fo:language="fr" fo:country="FR" fo:font-style="normal" fo:text-shadow="none" style:text-underline-style="none" fo:font-weight="normal" style:text-underline-mode="continuous" style:text-overline-mode="continuous" style:text-line-through-mode="continuous" style:letter-kerning="true" style:font-name-asian="Lucida Sans Unicode" style:font-size-asian="18pt" style:language-asian="zxx" style:country-asian="none" style:font-style-asian="normal" style:font-weight-asian="normal" style:font-name-complex="Tahoma1" style:font-size-complex="18pt" style:language-complex="zxx" style:country-complex="none" style:font-style-complex="normal" style:font-weight-complex="normal" style:text-emphasize="none" style:text-scale="100%" style:font-relief="none" style:text-overline-style="none" style:text-overline-color="font-color" fo:hyphenate="false"/>
    </style:style>
    <style:style style:name="P15" style:family="paragraph">
      <loext:graphic-properties draw:fill="solid" draw:fill-color="#000000"/>
      <style:paragraph-properties fo:margin-left="0cm" fo:margin-right="0cm" fo:margin-top="0cm" fo:margin-bottom="0cm" fo:line-height="100%" fo:text-align="center" fo:text-indent="0cm"/>
      <style:text-properties style:use-window-font-color="true" loext:opacity="0%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Arial Unicode MS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 style:text-overline-style="none" style:text-overline-color="font-color"/>
    </style:style>
    <style:style style:name="P16" style:family="paragraph">
      <loext:graphic-properties draw:fill="solid" draw:fill-color="#ffffff"/>
      <style:paragraph-properties fo:margin-left="0cm" fo:margin-right="0cm" fo:margin-top="0cm" fo:margin-bottom="0cm" fo:line-height="100%" fo:text-align="center" fo:text-indent="0cm"/>
      <style:text-properties style:use-window-font-color="true" loext:opacity="0%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Arial Unicode MS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 style:text-overline-style="none" style:text-overline-color="font-color"/>
    </style:style>
    <style:style style:name="P17" style:family="paragraph">
      <loext:graphic-properties draw:fill="solid" draw:fill-color="#ff0000"/>
      <style:paragraph-properties fo:margin-left="0cm" fo:margin-right="0cm" fo:margin-top="0cm" fo:margin-bottom="0cm" fo:line-height="100%" fo:text-align="center" fo:text-indent="0cm"/>
      <style:text-properties style:use-window-font-color="true" loext:opacity="0%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Arial Unicode MS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 style:text-overline-style="none" style:text-overline-color="font-color"/>
    </style:style>
    <style:style style:name="P18" style:family="paragraph">
      <loext:graphic-properties draw:fill="solid" draw:fill-color="#fffff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Mangal" style:font-size-complex="18pt" style:font-style-complex="normal" style:font-weight-complex="normal" style:text-emphasize="none" style:font-relief="none" style:text-overline-style="none" style:text-overline-color="font-color"/>
    </style:style>
    <style:style style:name="P19" style:family="paragraph">
      <loext:graphic-properties draw:fill="solid" draw:fill-color="#ffffff" draw:opacity="100%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Mangal" style:font-size-complex="18pt" style:font-style-complex="normal" style:font-weight-complex="normal" style:text-emphasize="none" style:font-relief="none" style:text-overline-style="none" style:text-overline-color="font-color"/>
    </style:style>
    <style:style style:name="P20" style:family="paragraph">
      <loext:graphic-properties draw:fill="solid" draw:fill-color="#000000" draw:fill-image-width="0cm" draw:fill-image-height="0cm"/>
      <style:paragraph-properties fo:margin-left="0cm" fo:margin-right="0cm" fo:margin-top="0cm" fo:margin-bottom="0cm" fo:line-height="100%" fo:text-align="center" fo:text-indent="0cm"/>
      <style:text-properties style:use-window-font-color="true" loext:opacity="0%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Arial Unicode MS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 style:text-overline-style="none" style:text-overline-color="font-color"/>
    </style:style>
    <style:style style:name="P21" style:family="paragraph">
      <loext:graphic-properties draw:fill="solid" draw:fill-color="#ffffff" draw:fill-image-width="0cm" draw:fill-image-height="0cm"/>
      <style:paragraph-properties fo:margin-left="0cm" fo:margin-right="0cm" fo:margin-top="0cm" fo:margin-bottom="0cm" fo:line-height="100%" fo:text-align="center" fo:text-indent="0cm"/>
      <style:text-properties style:use-window-font-color="true" loext:opacity="0%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Arial Unicode MS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 style:text-overline-style="none" style:text-overline-color="font-color"/>
    </style:style>
    <style:style style:name="P22" style:family="paragraph">
      <loext:graphic-properties draw:fill="solid" draw:fill-color="#ff0000" draw:fill-image-width="0cm" draw:fill-image-height="0cm"/>
      <style:paragraph-properties fo:margin-left="0cm" fo:margin-right="0cm" fo:margin-top="0cm" fo:margin-bottom="0cm" fo:line-height="100%" fo:text-align="center" fo:text-indent="0cm"/>
      <style:text-properties style:use-window-font-color="true" loext:opacity="0%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Arial Unicode MS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officeooo:rsid="0006b6e4"/>
    </style:style>
    <style:style style:name="T2" style:family="text">
      <style:text-properties officeooo:rsid="0009c21e"/>
    </style:style>
    <style:style style:name="fr1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2" fo:column-gap="0cm">
          <style:column style:rel-width="32767*" fo:start-indent="0cm" fo:end-indent="0cm"/>
          <style:column style:rel-width="32768*" fo:start-indent="0cm" fo:end-indent="0cm"/>
        </style:columns>
      </style:section-properties>
    </style:style>
    <style:style style:name="gr1" style:family="graphic">
      <style:graphic-properties style:writing-mode="lr-tb" loext:decorative="false" style:run-through="foreground" style:wrap="run-through" style:number-wrapped-paragraphs="no-limit" style:vertical-pos="middle" style:vertical-rel="baseline" style:horizontal-pos="from-left" style:horizontal-rel="paragraph"/>
    </style:style>
    <style:style style:name="gr2" style:family="graphic">
      <style:graphic-properties loext:decorative="false" style:run-through="foreground"/>
    </style:style>
    <style:style style:name="gr3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25cm" fo:padding-bottom="0.125cm" fo:padding-left="0.25cm" fo:padding-right="0.25cm" fo:wrap-option="wrap" draw:shadow="hidden" draw:shadow-offset-x="0.3cm" draw:shadow-offset-y="0.3cm" draw:shadow-color="#808080" loext:decorative="false" style:run-through="foreground"/>
    </style:style>
    <style:style style:name="gr4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ffffff" draw:textarea-horizontal-align="center" draw:textarea-vertical-align="middle" fo:padding-top="0.125cm" fo:padding-bottom="0.125cm" fo:padding-left="0.25cm" fo:padding-right="0.25cm" fo:wrap-option="wrap" draw:shadow="hidden" draw:shadow-offset-x="0.3cm" draw:shadow-offset-y="0.3cm" draw:shadow-color="#808080" loext:decorative="false" style:run-through="foreground"/>
    </style:style>
    <style:style style:name="gr5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006699" draw:textarea-horizontal-align="center" draw:textarea-vertical-align="middle" fo:padding-top="0.125cm" fo:padding-bottom="0.125cm" fo:padding-left="0.25cm" fo:padding-right="0.25cm" fo:wrap-option="wrap" draw:shadow="hidden" draw:shadow-offset-x="0.3cm" draw:shadow-offset-y="0.3cm" draw:shadow-color="#808080" loext:decorative="false" style:run-through="foreground"/>
    </style:style>
    <style:style style:name="gr6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ffffff" draw:textarea-horizontal-align="center" draw:textarea-vertical-align="middle" fo:padding-top="0.125cm" fo:padding-bottom="0.125cm" fo:padding-left="0.25cm" fo:padding-right="0.25cm" fo:wrap-option="wrap" draw:shadow="hidden" draw:shadow-offset-x="0.3cm" draw:shadow-offset-y="0.3cm" draw:shadow-color="#808080" loext:decorative="false" style:run-through="foreground"/>
    </style:style>
    <style:style style:name="gr7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ffffff" draw:textarea-horizontal-align="center" draw:textarea-vertical-align="middle" fo:padding-top="0.125cm" fo:padding-bottom="0.125cm" fo:padding-left="0.25cm" fo:padding-right="0.25cm" fo:wrap-option="wrap" draw:shadow="hidden" draw:shadow-offset-x="0.3cm" draw:shadow-offset-y="0.3cm" draw:shadow-color="#808080" loext:decorative="false" style:run-through="foreground"/>
    </style:style>
    <style:style style:name="gr8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ffffff" draw:textarea-horizontal-align="center" draw:textarea-vertical-align="middle" fo:padding-top="0.125cm" fo:padding-bottom="0.125cm" fo:padding-left="0.25cm" fo:padding-right="0.25cm" fo:wrap-option="wrap" draw:shadow="hidden" draw:shadow-offset-x="0.3cm" draw:shadow-offset-y="0.3cm" draw:shadow-color="#808080" loext:decorative="false" style:run-through="foreground"/>
    </style:style>
    <style:style style:name="gr9" style:family="graphic">
      <style:graphic-properties style:writing-mode="lr-tb" loext:decorative="false" style:run-through="foreground" style:wrap="run-through" style:number-wrapped-paragraphs="no-limit" style:vertical-pos="middle" style:vertical-rel="baseline" style:horizontal-pos="from-left" style:horizontal-rel="paragraph" draw:wrap-influence-on-position="once-concurrent" loext:allow-overlap="true" style:flow-with-text="false"/>
    </style:style>
    <style:style style:name="gr10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loext:decorative="false" style:run-through="foreground"/>
    </style:style>
    <style:style style:name="gr11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ffffff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loext:decorative="false" style:run-through="foreground"/>
    </style:style>
    <style:style style:name="gr12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006699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loext:decorative="false" style:run-through="foreground"/>
    </style:style>
    <style:style style:name="gr13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svg:stroke-opacity="100%" draw:stroke-linejoin="round" draw:fill="solid" draw:fill-color="#ffffff" draw:secondary-fill-color="#99ccf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vertical" draw:textarea-horizontal-align="center" draw:textarea-vertical-align="middle" draw:auto-grow-height="true" draw:auto-grow-width="false" draw:fit-to-size="false" style:shrink-to-fit="false" draw:fit-to-contour="false" fo:max-height="0cm" fo:max-width="0cm" fo:min-height="0cm" fo:min-width="0cm" fo:padding-top="0.125cm" fo:padding-bottom="0.125cm" fo:padding-left="0.25cm" fo:padding-right="0.25cm" fo:wrap-option="no-wrap" draw:shadow="hidden" draw:shadow-offset-x="0.3cm" draw:shadow-offset-y="0.3cm" draw:shadow-color="#808080" draw:shadow-opacity="100%" text:animation="none" text:animation-direction="left" text:animation-start-inside="false" text:animation-stop-inside="false" text:animation-repeat="0" text:animation-delay="P0D" text:animation-steps="0cm" loext:decorative="false" style:run-through="foreground"/>
    </style:style>
    <style:style style:name="gr14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ff0000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loext:decorative="false" style:run-through="foreground"/>
    </style:style>
    <style:style style:name="gr15" style:family="graphic">
      <style:graphic-properties style:writing-mode="lr-tb" loext:decorative="false" style:run-through="foreground"/>
    </style:style>
    <style:style style:name="gr16" style:family="graphic">
      <style:graphic-properties draw:stroke="none" svg:stroke-width="0cm" svg:stroke-color="#ed1c24" draw:marker-start="" draw:marker-start-width="0.199cm" draw:marker-start-center="false" draw:marker-end="" draw:marker-end-width="0.199cm" draw:marker-end-center="false" draw:fill="solid" draw:fill-color="#ffffff" draw:textarea-horizontal-align="justify" draw:textarea-vertical-align="middle" draw:auto-grow-height="false" fo:min-height="7.041cm" fo:min-width="4.546cm" fo:padding-top="0.125cm" fo:padding-bottom="0.125cm" fo:padding-left="0.25cm" fo:padding-right="0.25cm" draw:shadow="hidden" draw:shadow-offset-x="0.199cm" draw:shadow-offset-y="0.199cm" draw:shadow-color="#808080" loext:decorative="false" style:run-through="foreground"/>
    </style:style>
    <style:style style:name="gr17" style:family="graphic">
      <style:graphic-properties draw:stroke="none" svg:stroke-width="0cm" svg:stroke-color="#fff200" draw:marker-start="" draw:marker-start-width="0.938cm" draw:marker-start-center="false" draw:marker-end="" draw:marker-end-width="0.938cm" draw:marker-end-center="false" draw:fill="solid" draw:fill-color="#ffffff" draw:opacity="100%" draw:textarea-horizontal-align="center" draw:textarea-vertical-align="middle" fo:padding-top="0.37cm" fo:padding-bottom="0.37cm" fo:padding-left="0.496cm" fo:padding-right="0.496cm" draw:shadow="hidden" draw:shadow-offset-x="0.199cm" draw:shadow-offset-y="0.199cm" draw:shadow-color="#808080" loext:decorative="false" style:run-through="foreground"/>
    </style:style>
    <style:style style:name="gr18" style:family="graphic">
      <style:graphic-properties draw:stroke="none" svg:stroke-width="0cm" svg:stroke-color="#fff200" draw:marker-start="" draw:marker-start-width="0.199cm" draw:marker-start-center="false" draw:marker-end="" draw:marker-end-width="0.199cm" draw:marker-end-center="false" draw:fill="solid" draw:fill-color="#ffffff" draw:textarea-horizontal-align="justify" draw:textarea-vertical-align="middle" draw:auto-grow-height="false" fo:min-height="4.26cm" fo:min-width="0.614cm" fo:padding-top="0.125cm" fo:padding-bottom="0.125cm" fo:padding-left="0.25cm" fo:padding-right="0.25cm" draw:shadow="hidden" draw:shadow-offset-x="0.199cm" draw:shadow-offset-y="0.199cm" draw:shadow-color="#808080" loext:decorative="false" style:run-through="foreground"/>
    </style:style>
    <style:style style:name="gr19" style:family="graphic">
      <style:graphic-properties draw:stroke="none" draw:stroke-dash="Dashed_20__28_var_29__20_1" svg:stroke-width="0cm" svg:stroke-color="#000000" draw:marker-start="" draw:marker-start-width="0.3cm" draw:marker-start-center="false" draw:marker-end="" draw:marker-end-width="0.3cm" draw:marker-end-center="false" draw:fill="solid" draw:fill-color="#000000" draw:fill-image-width="0cm" draw:fill-image-height="0cm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loext:decorative="false" style:run-through="foreground"/>
    </style:style>
    <style:style style:name="gr20" style:family="graphic">
      <style:graphic-properties draw:stroke="none" draw:stroke-dash="Dashed_20__28_var_29__20_1" svg:stroke-width="0cm" svg:stroke-color="#000000" draw:marker-start="" draw:marker-start-width="0.3cm" draw:marker-start-center="false" draw:marker-end="" draw:marker-end-width="0.3cm" draw:marker-end-center="false" draw:fill="solid" draw:fill-color="#ffffff" draw:fill-image-width="0cm" draw:fill-image-height="0cm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loext:decorative="false" style:run-through="foreground"/>
    </style:style>
    <style:style style:name="gr21" style:family="graphic">
      <style:graphic-properties draw:stroke="none" draw:stroke-dash="Dashed_20__28_var_29__20_1" svg:stroke-width="0cm" svg:stroke-color="#000000" draw:marker-start="" draw:marker-start-width="0.3cm" draw:marker-start-center="false" draw:marker-end="" draw:marker-end-width="0.3cm" draw:marker-end-center="false" draw:fill="solid" draw:fill-color="#ff0000" draw:fill-image-width="0cm" draw:fill-image-height="0cm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loext:decorative="false" style:run-through="foreground"/>
    </style:style>
    <style:style style:name="gr22" style:family="graphic">
      <style:graphic-properties draw:stroke="solid" draw:stroke-dash="Dashed_20__28_var_29__20_1" svg:stroke-width="0cm" svg:stroke-color="#000000" draw:marker-start="" draw:marker-start-width="0.3cm" draw:marker-start-center="false" draw:marker-end="" draw:marker-end-width="0.3cm" draw:marker-end-center="false" draw:fill="solid" draw:fill-color="#000000" draw:fill-image-width="0cm" draw:fill-image-height="0cm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loext:decorative="false" style:run-through="foreground"/>
    </style:style>
    <style:style style:name="gr23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25cm" fo:padding-bottom="0.125cm" fo:padding-left="0.25cm" fo:padding-right="0.25cm" fo:wrap-option="wrap" draw:shadow="hidden" draw:shadow-offset-x="0.3cm" draw:shadow-offset-y="0.3cm" draw:shadow-color="#808080" loext:decorative="false" style:run-through="foreground"/>
    </style:style>
    <style:style style:name="gr24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ffffff" draw:textarea-horizontal-align="center" draw:textarea-vertical-align="middle" fo:padding-top="0.125cm" fo:padding-bottom="0.125cm" fo:padding-left="0.25cm" fo:padding-right="0.25cm" fo:wrap-option="wrap" draw:shadow="hidden" draw:shadow-offset-x="0.3cm" draw:shadow-offset-y="0.3cm" draw:shadow-color="#808080" loext:decorative="false" style:run-through="foreground"/>
    </style:style>
    <style:style style:name="gr25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006699" draw:textarea-horizontal-align="center" draw:textarea-vertical-align="middle" fo:padding-top="0.125cm" fo:padding-bottom="0.125cm" fo:padding-left="0.25cm" fo:padding-right="0.25cm" fo:wrap-option="wrap" draw:shadow="hidden" draw:shadow-offset-x="0.3cm" draw:shadow-offset-y="0.3cm" draw:shadow-color="#808080" loext:decorative="false" style:run-through="foreground"/>
    </style:style>
    <style:style style:name="gr26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ffffff" draw:textarea-horizontal-align="center" draw:textarea-vertical-align="middle" fo:padding-top="0.125cm" fo:padding-bottom="0.125cm" fo:padding-left="0.25cm" fo:padding-right="0.25cm" fo:wrap-option="wrap" draw:shadow="hidden" draw:shadow-offset-x="0.3cm" draw:shadow-offset-y="0.3cm" draw:shadow-color="#808080" loext:decorative="false" style:run-through="foreground"/>
    </style:style>
    <style:style style:name="gr27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ffffff" draw:textarea-horizontal-align="center" draw:textarea-vertical-align="middle" fo:padding-top="0.125cm" fo:padding-bottom="0.125cm" fo:padding-left="0.25cm" fo:padding-right="0.25cm" fo:wrap-option="wrap" draw:shadow="hidden" draw:shadow-offset-x="0.3cm" draw:shadow-offset-y="0.3cm" draw:shadow-color="#808080" loext:decorative="false" style:run-through="foreground"/>
    </style:style>
    <style:style style:name="gr28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ffffff" draw:textarea-horizontal-align="center" draw:textarea-vertical-align="middle" fo:padding-top="0.125cm" fo:padding-bottom="0.125cm" fo:padding-left="0.25cm" fo:padding-right="0.25cm" fo:wrap-option="wrap" draw:shadow="hidden" draw:shadow-offset-x="0.3cm" draw:shadow-offset-y="0.3cm" draw:shadow-color="#808080" loext:decorative="false" style:run-through="foregroun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0" text:outline-level="1">Sécurité en Sciences Physiques</text:h>
      <text:p text:style-name="P9"/>
      <table:table table:name="Tableau1" table:style-name="Tableau1">
        <table:table-column table:style-name="Tableau1.A"/>
        <table:table-column table:style-name="Tableau1.B"/>
        <table:table-row>
          <table:table-cell table:style-name="Tableau1.A1" office:value-type="string">
            <text:p text:style-name="P3"><draw:g text:anchor-type="as-char" draw:z-index="0" draw:name="Forme1" draw:style-name="gr9"><draw:g draw:style-name="gr2"><draw:path draw:style-name="gr10" draw:text-style-name="P15" svg:width="1.998cm" svg:height="1.998cm" svg:x="0cm" svg:y="0cm" svg:viewBox="0 0 1999 1999" svg:d="M13 1031c-17-17-17-45 0-62l956-956c17-17 45-17 62 0 319 319 637 637 956 956 17 17 17 45 0 62-319 319-637 637-956 956-17 17-45 17-62 0-319-319-637-637-956-956z"><text:p/></draw:path><draw:path draw:style-name="gr11" draw:text-style-name="P16" svg:width="1.98cm" svg:height="1.98cm" svg:x="0.009cm" svg:y="0.009cm" svg:viewBox="0 0 1981 1981" svg:d="M12 1019c-16-16-16-41 0-57l950-950c16-16 41-16 57 0 317 317 633 633 950 950 16 16 16 41 0 57-317 317-633 633-950 950-16 16-41 16-57 0-317-317-633-633-950-950z"><text:p/></draw:path><draw:path draw:style-name="gr14" draw:text-style-name="P17" svg:width="1.363cm" svg:height="1.363cm" draw:transform="rotate (-0.785398163397449) translate (0.999874999982734cm 0.0343889482182334cm)" svg:viewBox="0 0 1364 1364" svg:d="M25 1364c-14 0-25-11-25-25v-1314c0-14 11-25 25-25h1314c14 0 25 11 25 25v1314c0 14-11 25-25 25zM133 1250c-11 0-19-8-19-19v-1098c0-11 8-19 19-19h1098c11 0 19 8 19 19v1098c0 11-8 19-19 19z"><text:p/></draw:path></draw:g><draw:g draw:style-name="gr2"><draw:ellipse draw:style-name="gr10" draw:text-style-name="P15" svg:width="0.244cm" svg:height="0.242cm" svg:x="0.878cm" svg:y="1.235cm"><text:p/></draw:ellipse><draw:path draw:style-name="gr10" draw:text-style-name="P15" svg:width="0.642cm" svg:height="0.29cm" draw:transform="skewX (-0.00279252680319088) rotate (1.41266949656421) translate (0.77315699788362cm 1.13500750903742cm)" svg:viewBox="0 0 643 291" svg:d="M60 291l493-3c143-20 107-308-44-287l-470 152c-63 40-45 128 21 138z"><text:p/></draw:path></draw:g></draw:g></text:p>
          </table:table-cell>
          <table:table-cell table:style-name="Tableau1.B1" office:value-type="string">
            <text:p text:style-name="P2"><text:s/><draw:g text:anchor-type="as-char" draw:z-index="1" draw:name="Forme2" draw:style-name="gr9"><draw:g draw:style-name="gr2"><draw:path draw:style-name="gr19" draw:text-style-name="P20" svg:width="1.999cm" svg:height="1.998cm" svg:x="0cm" svg:y="0cm" svg:viewBox="0 0 2000 1999" svg:d="M13 1031c-17-17-17-45 0-62l956-956c17-17 45-17 62 0 319 319 637 637 956 956 17 17 17 45 0 62-319 319-637 637-956 956-17 17-45 17-62 0-319-319-637-637-956-956z"><text:p/></draw:path><draw:path draw:style-name="gr20" draw:text-style-name="P21" svg:width="1.981cm" svg:height="1.981cm" svg:x="0.009cm" svg:y="0.012cm" svg:viewBox="0 0 1982 1982" svg:d="M12 1019c-16-16-16-41 0-57l950-950c16-16 41-16 57 0 317 317 633 633 951 950 16 16 16 41 0 57-318 317-634 633-951 951-16 16-41 16-57 0-317-318-633-634-950-951z"><text:p/></draw:path><draw:path draw:style-name="gr21" draw:text-style-name="P22" svg:width="1.363cm" svg:height="1.364cm" draw:transform="skewX (-0.000872664625997243) rotate (-0.786096295098246) translate (1.00055064998239cm 0.0381134415703881cm)" svg:viewBox="0 0 1364 1365" svg:d="M25 1365c-14 0-25-11-25-25v-1314c0-14 11-25 25-25l1314-1c14 0 25 11 25 25v1314c0 14-11 25-25 25zM133 1251c-11 0-19-8-19-19v-1098c0-11 8-19 19-19l1098-1c11 0 19 8 19 19v1098c0 11-8 19-19 19z"><text:p/></draw:path></draw:g><draw:g draw:style-name="gr15"><draw:rect draw:style-name="gr19" draw:text-style-name="P20" svg:width="0.835cm" svg:height="0.036cm" svg:x="0.619cm" svg:y="0.982cm"><text:p/></draw:rect><draw:path draw:style-name="gr19" draw:text-style-name="P20" svg:width="0.21cm" svg:height="0.868cm" draw:transform="rotate (1.5707963267949) translate (0.590684006756202cm 1.31925685489468cm)" svg:viewBox="0 0 211 869" svg:d="M0 869h54c-1-24 0-42 6-63 33 60 59 16 38-66 0-12 2-25 4-32 43 128 45 128 109 23l-86-330c-42-60-66-131-86-199 4-9 8-18 12-27-17-58-34-116-51-175z"><text:p/></draw:path><draw:path draw:style-name="gr22" draw:text-style-name="P20" svg:width="0.609cm" svg:height="0.737cm" draw:transform="skewX (-0.00244346095279206) rotate (0.42167154728183) translate (0.451510858270811cm 0.610923875438678cm)" svg:viewBox="0 0 610 738" svg:d="M0 617h51l37 1c22 0 32 0 45-14l97-210c8-39-18-81-44-113-21-26-41-30-70-28l-4-24c41-4 78 11 100 40l35 48 4 2c16-27 23-49 11-79l-30-76c-7-26-21-54-40-72l13-8c25 18 34 38 41 66l30 47 8 4 24-71c10-41 5-78-8-126l13-4c28 41 26 76 21 119l34-38 10-22 10 10-7 20-35 44-20 73-20 130-1 16 11 3 67-40 16-20 32-73 36-112 20 4-39 124c46-8 89-31 130-67l13 9c-39 49-90 68-152 87 1 25-5 45-20 64l-59 57 38-11c24-10 42-1 65 10l16 9c49-13 84-30 124-53l7 18c-37 31-74 52-122 70l-61-12c-41 4-70 27-106 41l-67 163 28 42 21 36 42 37-45-22-49-35-27-12c-32 9-58 22-77 50 3-32-8-55-39-70l-64-13z"><text:p/></draw:path><draw:g draw:style-name="gr2"><draw:path draw:style-name="gr19" draw:text-style-name="P20" svg:width="0.392cm" svg:height="0.507cm" draw:transform="rotate (-1.5707963267949) translate (1.450489218654cm 0.880508554022042cm)" svg:viewBox="0 0 393 508" svg:d="M27 0h42c151 40 169 137 208 289 30 35 69 49 116 53-54 42-78 93-98 166-18-26-32-102-48-128-29-45-45-39-95-65-119-56-161-152-150-248l43 15z"><text:p/></draw:path><draw:path draw:style-name="gr20" draw:text-style-name="P21" svg:width="0.442cm" svg:height="0.225cm" draw:transform="skewX (-0.00523598775598298) rotate (0.923977306005798) translate (1.0062670549268cm 1.17269249583223cm)" svg:viewBox="0 0 443 226" svg:d="M4 108c41-21 89-27 117-2 99 88 215 165 322 90-24-21-47-44-71-64 19-7 36-11 55-17-95-108-177-84-284-64-63 11-112-22-143-51 11 37 9 73 4 108z"><text:p/></draw:path><draw:circle draw:style-name="gr19" draw:text-style-name="P20" svg:width="0.038cm" svg:height="0.038cm" svg:x="1.374cm" svg:y="0.965cm"><text:p/></draw:circle></draw:g></draw:g></draw:g></text:p>
          </table:table-cell>
        </table:table-row>
        <table:table-row>
          <table:table-cell table:style-name="Tableau1.A2" office:value-type="string">
            <text:p text:style-name="P3"><draw:g text:anchor-type="as-char" draw:z-index="2" draw:name="Forme3" draw:style-name="gr9"><draw:g draw:style-name="gr2"><draw:path draw:style-name="gr10" draw:text-style-name="P15" svg:width="1.998cm" svg:height="1.998cm" svg:x="0cm" svg:y="0cm" svg:viewBox="0 0 1999 1999" svg:d="M13 1031c-17-17-17-45 0-62l956-956c17-17 45-17 62 0 319 319 637 637 956 956 17 17 17 45 0 62-319 319-637 637-956 956-17 17-45 17-62 0-319-319-637-637-956-956z"><text:p/></draw:path><draw:path draw:style-name="gr11" draw:text-style-name="P16" svg:width="1.98cm" svg:height="1.98cm" svg:x="0.009cm" svg:y="0.012cm" svg:viewBox="0 0 1981 1981" svg:d="M12 1019c-16-16-16-41 0-57l950-950c16-16 41-16 57 0 317 317 633 633 950 950 16 16 16 41 0 57-317 317-633 633-950 950-16 16-41 16-57 0-317-317-633-633-950-950z"><text:p/></draw:path><draw:path draw:style-name="gr14" draw:text-style-name="P17" svg:width="1.363cm" svg:height="1.363cm" draw:transform="rotate (-0.785398163397449) translate (0.999374999982728cm 0.0343889482182258cm)" svg:viewBox="0 0 1364 1364" svg:d="M25 1364c-14 0-25-11-25-25v-1314c0-14 11-25 25-25h1314c14 0 25 11 25 25v1314c0 14-11 25-25 25zM133 1250c-11 0-19-8-19-19v-1098c0-11 8-19 19-19h1098c11 0 19 8 19 19v1098c0 11-8 19-19 19z"><text:p/></draw:path></draw:g><draw:g draw:style-name="gr15"><draw:path draw:style-name="gr10" draw:text-style-name="P15" svg:width="0.981cm" svg:height="0.508cm" svg:x="0.527cm" svg:y="0.788cm" svg:viewBox="0 0 982 509" svg:d="M196 90c-19-12-33-25-38-38-6-22-22-30-40-43-45-20-83-9-86 47-22 17-33 35-32 65 2 59 32 68 80 51 26-23 52-11 71-8 203 81 407 161 610 241 33 21 34 42 34 69 38 55 105 38 117-4l6-35 42-25c35-24 24-63-7-78-38-16-54-17-85-5-19 15-33 14-55 8zM183 114c-29-16-41-36-57-62l-13-12c-27-17-54-27-53 31l3 29c2 21-20 33-33 3v37c8 22 33 13 47-1 27-14 49-15 78-3 209 83 419 166 628 248 36 18 34 48 40 73 12 27 44 33 60 11l14-91c6-21 38-11 29 19 45-25 21-33 6-43-27-12-43-6-64 3-26 18-53 9-83-4-201-79-402-159-602-238z"><text:p/></draw:path><draw:path draw:style-name="gr10" draw:text-style-name="P15" svg:width="0.981cm" svg:height="0.508cm" svg:x="0.527cm" svg:y="0.788cm" svg:viewBox="0 0 982 509" svg:d="M785 90c20-12 33-25 38-38 7-22 23-30 40-43 45-20 83-9 86 47 23 17 34 35 33 65-2 59-33 68-81 51-25-23-51-11-70-8-204 81-407 161-611 241-32 21-33 42-33 69-38 55-106 38-117-4l-6-35-42-25c-35-24-25-63 7-78 38-16 53-17 85-5 18 15 33 14 54 8zM799 114c28-16 41-36 56-62l13-12c28-17 55-27 54 31l-3 29c-2 21 20 33 32 3v37c-8 22-32 13-47-1-26-14-48-15-78-3-209 83-418 166-627 248-36 18-34 48-40 73-12 27-44 33-61 11l-13-91c-6-21-39-11-30 19-45-25-20-33-6-43 28-12 43-6 65 3 25 18 53 9 83-4 201-79 401-159 602-238z"><text:p/></draw:path><draw:g draw:style-name="gr2"><draw:path draw:style-name="gr10" draw:text-style-name="P15" svg:width="0.602cm" svg:height="0.733cm" svg:x="0.711cm" svg:y="0.437cm" svg:viewBox="0 0 603 734" svg:d="M306 0c65 0 123 28 157 61l112 100c38 38 30 62 17 100l-43 78 5 72c1 16 0 24-7 32-17 24-52 50-69 81l-2 56c-7 43-23 71-53 97-42 33-71 46-115 57-45-11-89-24-132-57-30-26-46-54-53-97l-1-56c-17-31-50-60-67-84-7-7-9-13-7-29l2-72-41-80c-13-38-16-65 16-98l108-104c55-37 109-57 173-57z"><text:p/></draw:path><draw:path draw:style-name="gr11" draw:text-style-name="P16" svg:width="0.151cm" svg:height="0.184cm" svg:x="0.863cm" svg:y="0.955cm" svg:viewBox="0 0 152 185" svg:d="M152 185c-52-15-122-27-151-113l-1-72 21 14c10 5 14 15 15 23-3 10-3 17-2 27 22 37 72 56 118 61z"><text:p/></draw:path><draw:path draw:style-name="gr11" draw:text-style-name="P16" svg:width="0.143cm" svg:height="0.18cm" svg:x="1.016cm" svg:y="0.961cm" svg:viewBox="0 0 144 181" svg:d="M0 120c47-9 91-23 113-60 2-8 1-19-2-27 1-12 8-19 15-25l18-8v74c-26 71-110 99-144 107z"><text:p/></draw:path><draw:path draw:style-name="gr11" draw:text-style-name="P16" svg:width="0.517cm" svg:height="0.523cm" draw:transform="skewX (0.00296705972839058) rotate (-2.39040294353143) translate (1.38502574693594cm 0.74585925708203cm)" svg:viewBox="0 0 518 524" svg:d="M226 524h151c46 1 51-40 59-72-10 19-43 57-110 48-4-6-5-17 2-24l37-4c33-8 60-53 78-90 34-16 63-47 75-79 3-34-11-67-25-101-10-36-8-53 25-84-4-56-42-114-124-118l-24 26c-12 10-23 9-40 8l-95-20c-46-2-82 37-100 81-52 30-93 57-87 113l-26 3-1-44c6-23 20-37 37-54-46 12-56 35-58 56l16 179c19 85 111 167 210 176z"><text:p/></draw:path><draw:path draw:style-name="gr10" draw:text-style-name="P15" svg:width="0.146cm" svg:height="0.1cm" svg:x="0.818cm" svg:y="0.774cm" svg:viewBox="0 0 147 101" svg:d="M19 0h101c26 4 30 19 26 31-7 19-20 38-36 52-29 28-58 19-81-2-14-11-22-33-28-51-3-17 2-26 18-30z"><text:p/></draw:path><draw:path draw:style-name="gr10" draw:text-style-name="P15" svg:width="0.146cm" svg:height="0.1cm" svg:x="1.057cm" svg:y="0.774cm" svg:viewBox="0 0 147 101" svg:d="M128 0h-101c-26 4-30 19-26 31 7 19 20 38 36 52 29 28 58 19 81-2 14-11 22-33 28-51 3-17-2-26-18-30z"><text:p/></draw:path><draw:path draw:style-name="gr10" draw:text-style-name="P15" svg:width="0.117cm" svg:height="0.107cm" draw:transform="skewX (-0.0317649923862967) rotate (-1.93679187093811) translate (1.09787535560162cm 0.907366556075258cm)" svg:viewBox="0 0 118 108" svg:d="M26 106c18 1 31 1 50-2 24 10 52 0 39-28-4-11-15-11-19-27-7-16 4-23-1-34-8-23-39-18-44 3-17 10-31 25-44 40-14 19-7 43 19 48z"><text:p/></draw:path></draw:g></draw:g></draw:g></text:p>
          </table:table-cell>
          <table:table-cell table:style-name="Tableau1.B2" office:value-type="string">
            <text:p text:style-name="P2"><text:s/><draw:g text:anchor-type="as-char" draw:z-index="3" draw:name="Forme4" draw:style-name="gr9"><draw:g draw:style-name="gr2"><draw:path draw:style-name="gr10" draw:text-style-name="P15" svg:width="1.999cm" svg:height="1.998cm" svg:x="0cm" svg:y="0.001cm" svg:viewBox="0 0 2000 1999" svg:d="M13 1031c-17-17-17-45 0-62l956-956c17-17 45-17 62 0 319 319 637 637 956 956 17 17 17 45 0 62-319 319-637 637-956 956-17 17-45 17-62 0-319-319-637-637-956-956z"><text:p/></draw:path><draw:path draw:style-name="gr11" draw:text-style-name="P16" svg:width="1.98cm" svg:height="1.98cm" svg:x="0.009cm" svg:y="0.014cm" svg:viewBox="0 0 1981 1981" svg:d="M12 1019c-16-16-16-41 0-57l950-950c16-16 41-16 57 0 317 317 633 633 950 950 16 16 16 41 0 57-317 317-633 633-950 950-16 16-41 16-57 0-317-317-633-633-950-950z"><text:p/></draw:path><draw:path draw:style-name="gr14" draw:text-style-name="P17" svg:width="1.363cm" svg:height="1.363cm" draw:transform="rotate (-0.785398163397449) translate (0.999638888872091cm 0.0402778371071094cm)" svg:viewBox="0 0 1364 1364" svg:d="M25 1364c-14 0-25-11-25-25v-1314c0-14 11-25 25-25h1314c14 0 25 11 25 25v1314c0 14-11 25-25 25zM133 1250c-11 0-19-8-19-19v-1098c0-11 8-19 19-19h1098c11 0 19 8 19 19v1098c0 11-8 19-19 19z"><text:p/></draw:path></draw:g><draw:path draw:style-name="gr10" draw:text-style-name="P15" svg:width="0.991cm" svg:height="0.203cm" draw:transform="rotate (0.264417381677141) translate (0.49523025031988cm 0.990482737171716cm)" svg:viewBox="0 0 992 204" svg:d="M59 0h672c53 6 45 65 95 68l145 4c30 8 24 51 2 70l-149-3c-43-1-40 62-80 64l-687 1c-73-8-80-185 2-204z"><text:p/></draw:path></draw:g></text:p>
          </table:table-cell>
        </table:table-row>
        <table:table-row>
          <table:table-cell table:style-name="Tableau1.A2" office:value-type="string">
            <text:p text:style-name="P2"><draw:g text:anchor-type="as-char" draw:z-index="4" draw:name="Forme5" draw:style-name="gr9"><draw:g draw:style-name="gr2"><draw:path draw:style-name="gr10" draw:text-style-name="P15" svg:width="1.998cm" svg:height="1.998cm" svg:x="0cm" svg:y="0cm" svg:viewBox="0 0 1999 1999" svg:d="M13 1031c-17-17-17-45 0-62l956-956c17-17 45-17 62 0 319 319 637 637 956 956 17 17 17 45 0 62-319 319-637 637-956 956-17 17-45 17-62 0-319-319-637-637-956-956z"><text:p/></draw:path><draw:path draw:style-name="gr11" draw:text-style-name="P16" svg:width="1.98cm" svg:height="1.98cm" svg:x="0.009cm" svg:y="0.009cm" svg:viewBox="0 0 1981 1981" svg:d="M12 1019c-16-16-16-41 0-57l950-950c16-16 41-16 57 0 317 317 633 633 950 950 16 16 16 41 0 57-317 317-633 633-950 950-16 16-41 16-57 0-317-317-633-633-950-950z"><text:p/></draw:path><draw:path draw:style-name="gr14" draw:text-style-name="P17" svg:width="1.363cm" svg:height="1.363cm" draw:transform="rotate (-0.785398163397449) translate (0.99962499998274cm 0.0345139482182253cm)" svg:viewBox="0 0 1364 1364" svg:d="M25 1364c-14 0-25-11-25-25v-1314c0-14 11-25 25-25h1314c14 0 25 11 25 25v1314c0 14-11 25-25 25zM133 1250c-11 0-19-8-19-19v-1098c0-11 8-19 19-19h1098c11 0 19 8 19 19v1098c0 11-8 19-19 19z"><text:p/></draw:path></draw:g><draw:g draw:style-name="gr2"><draw:path draw:style-name="gr10" draw:text-style-name="P15" svg:width="0.745cm" svg:height="0.591cm" draw:transform="skewX (0.00471238898038468) rotate (1.33168621927167) translate (0.661595860963668cm 1.06212853004438cm)" svg:viewBox="0 0 746 592" svg:d="M227 154c282-285 488-107 515 2s-85 367-470 234l-64 15-11 185c-10 5-13 2-17-4-4-8-7-2-16-9-17 1-27-17-19-30-11-3-15-4-21-16-14 5-27 1-30-21-18-11-11-17-4-27-18-22 1-32-5-43-8 2-14 9-22 10-10 0-17-9-8-21-1-5-2-6-5-9-4-8-1-9-11-10-23-17-1-38 8-29 17-14 29-22 41-20 8 0 14-7 23-9 1-21 26-23 28 0l27-6c3-11 11-16 24-15 5-18 18-19 38-10 8-13 15-18 33-19 3-19 28-21 45-33 0-11-14-10-19-7-10 14-28 9-38-1-7 14-32 18-36 1-14 5-29 9-46 3 4 6 8 12 6 19 2 13-15 15-23 3-12 16-30 14-41-1-11 6-16 2-24-2-4 11-11 11-22 5-14 10-27 12-46-6-8 4-15 0-17-8 1-6 3-10 10-9-2-12 4-18 13-25-7-9-7-19-4-31-18-10-30-34-1-43-13-13-4-25 4-32-6-19-4-30 8-35 4-2 2-2 2-4-5-14 1-23 9-28 4-4 4-5 4-11-6-4 5-43 17-27l93 136z"><text:p/></draw:path><draw:circle draw:style-name="gr10" draw:text-style-name="P15" svg:width="0.031cm" svg:height="0.031cm" svg:x="0.866cm" svg:y="1.117cm"><text:p/></draw:circle><draw:circle draw:style-name="gr10" draw:text-style-name="P15" svg:width="0.022cm" svg:height="0.022cm" svg:x="0.963cm" svg:y="1.106cm"><text:p/></draw:circle><draw:path draw:style-name="gr10" draw:text-style-name="P15" svg:width="0.031cm" svg:height="0.045cm" svg:x="0.98cm" svg:y="1.046cm" svg:viewBox="0 0 32 46" svg:d="M11 46c-6 0-11-5-11-11 0-3 2-6 4-8-2-3-4-7-4-11 0-9 7-16 16-16s16 7 16 16c0 7-5 14-12 15 1 2 1 3 1 4 0 6-5 11-10 11z"><text:p/></draw:path><draw:path draw:style-name="gr10" draw:text-style-name="P15" svg:width="0.042cm" svg:height="0.034cm" svg:x="1.034cm" svg:y="1.144cm" svg:viewBox="0 0 43 35" svg:d="M11 21c-6 0-11-5-11-10s5-11 11-11c5 0 9 4 10 8 2-1 5-2 8-2 8 0 14 7 14 15s-6 14-14 14-15-6-15-14v-1c-1 1-2 1-3 1z"><text:p/></draw:path><draw:ellipse draw:style-name="gr10" draw:text-style-name="P15" svg:width="0.031cm" svg:height="0.029cm" svg:x="0.953cm" svg:y="1.261cm"><text:p/></draw:ellipse><draw:path draw:style-name="gr10" draw:text-style-name="P15" svg:width="0.043cm" svg:height="0.032cm" svg:x="0.877cm" svg:y="1.168cm" svg:viewBox="0 0 44 33" svg:d="M30 33c-7 0-13-6-14-13-2 1-4 1-5 1-6 0-11-4-11-10s5-11 11-11c4 0 8 3 10 7 2-2 5-3 9-3 8 0 14 6 14 14s-6 15-14 15z"><text:p/></draw:path><draw:ellipse draw:style-name="gr10" draw:text-style-name="P15" svg:width="0.022cm" svg:height="0.02cm" svg:x="0.873cm" svg:y="1.265cm"><text:p/></draw:ellipse><draw:path draw:style-name="gr10" draw:text-style-name="P15" svg:width="0.038cm" svg:height="0.04cm" svg:x="1.062cm" svg:y="1.242cm" svg:viewBox="0 0 39 41" svg:d="M24 29c-1 0-2 0-3 0 0 1 0 1 0 2 0 5-5 10-10 10s-11-5-11-10 5-11 10-11c0-2-1-3-1-5 0-8 7-15 15-15s15 7 15 15-7 14-15 14z"><text:p/></draw:path><draw:path draw:style-name="gr10" draw:text-style-name="P15" svg:width="0.028cm" svg:height="0.046cm" svg:x="0.981cm" svg:y="1.359cm" svg:viewBox="0 0 29 47" svg:d="M2 10c0-5 4-10 10-10s10 5 10 10c0 3-1 6-3 8 6 2 10 7 10 14 0 8-6 15-14 15s-15-7-15-15c0-5 3-10 7-13-3-1-5-5-5-9z"><text:p/></draw:path><draw:path draw:style-name="gr10" draw:text-style-name="P15" svg:width="0.343cm" svg:height="0.333cm" draw:transform="rotate (-2.74749730848947) translate (0.917420153664279cm 1.27939862591108cm)" svg:viewBox="0 0 344 334" svg:d="M148 334l102-2c21-1 50-24 55-38l39-95-81-194c-7-7-14-5-23 0-18-8-37-7-47 11-13-2-20-4-28-11-12-4-17 7-18 20-2 8-5 9-12 6-4-8-7-12-13-10-14 1-17 10-14 21-6 11-17 8-20 1 1-8-5-12-2-16 6-13-5-16-13-14-14 1-20 15-19 27-2 12-6 14-14 12-10-16-16-14-23-7-5 8-4 14 3 16 1 5-3 5-4 8-17 2-21 19-9 25-4 12-3 17 3 21-6 21 4 43 24 37-6 21 4 25 13 26-7 21 2 40 20 40 9 5 13 10 14 17-7 15 2 28 14 30-10 19 2 30 17 33 1 12 9 17 21 18 0 11 7 16 15 18z"><text:p/></draw:path><draw:path draw:style-name="gr10" draw:text-style-name="P15" svg:width="0.399cm" svg:height="0.26cm" draw:transform="skewX (0.00453785605518533) rotate (-0.785398163397449) translate (0.873510242839578cm 1.21046690348539cm)" svg:viewBox="0 0 400 261" svg:d="M15 260l385 1c-1-9-6-13-13-13-1-7-5-14-14-15 0-9-11-16-20-13 9-30-18-47-33-50 4-21-18-40-38-31-1-11-7-21-18-17 0-21-20-20-31-7 0-12-6-14-15-15 5-15 2-29-18-28-2-17-17-32-35-28 1-14-6-20-17-24-7-30-24-23-29-4-14-4-23 7-28 19-22 0-19 18 0 29-14 9-18 18-18 34-24 3-22 21-18 36-17 2-25 16-12 37-23 6-29 23-27 43-23 16-19 38-1 46z"><text:p/></draw:path><draw:path draw:style-name="gr10" draw:text-style-name="P15" svg:width="0.286cm" svg:height="0.402cm" draw:transform="rotate (2.16193934444538) translate (0.997309210526315cm 1.67433552631579cm)" svg:viewBox="0 0 287 403" svg:d="M58 389c3 20 24 18 32 0 16 10 22-7 26-19 16 7 35 5 46-13 10 4 18 1 19-8 3-12 2-17-8-24 11 0 22-3 22-16 16 11 37 6 40-9 22 10 27-13 22-26 0-5 2-7 5-8 32 2 32-22 10-36 13-17 2-37-19-29-13-10-16-15-34-9-5-16-22-23-33-19-6-1-8-4-11-11-1-6 1-9 5-9 21 31 31-2 24-11-4-6-8-8-15-11 0-18-16-20-29-11-11-14-25-18-41-15 0-21-18-40-43-40-2-17-10-22-24-23-3-14-9-17-20-16-3-8-4-11-15-5 0-12-7-18-17-21z"><text:p/></draw:path><draw:path draw:style-name="gr10" draw:text-style-name="P15" svg:width="0.291cm" svg:height="0.38cm" draw:transform="rotate (2.16647720050056) translate (1.23361467112031cm 1.43521099626556cm)" svg:viewBox="0 0 292 381" svg:d="M113 371c25 16 70 10 85 0l73-51c11-9 15-17 6-28 9-7 10-16 1-24 18-15 19-34 3-49 17-23 12-46-7-62 9-6 9-12 5-18 15-14 18-41 0-54 11-13 6-24-6-34 9-13 7-29-15-33 2-28-36-18-23-2 0 6 0 9-9 11-4-5-6-6-16-5 15-23-31-34-22 4-8 2-11 5-13 11-3-5-7-6-15-4 0-1 0-2 0-4 12-21-30-26-18-4-15 6-30 14-35 30-17-4-32 9-29 25-22-12-42-3-51 16-8-9-24-6-27 7l27 208z"><text:p/></draw:path></draw:g></draw:g></text:p>
          </table:table-cell>
          <table:table-cell table:style-name="Tableau1.B2" office:value-type="string">
            <text:p text:style-name="P2"><draw:g text:anchor-type="as-char" draw:z-index="5" draw:name="Forme2" draw:style-name="gr9"><draw:g draw:style-name="gr2"><draw:circle draw:style-name="gr10" draw:text-style-name="P11" svg:width="2.001cm" svg:height="2.001cm" svg:x="0cm" svg:y="0cm"><text:p/></draw:circle><draw:circle draw:style-name="gr11" draw:text-style-name="P12" svg:width="1.98cm" svg:height="1.98cm" svg:x="0.011cm" svg:y="0.011cm"><text:p/></draw:circle><draw:circle draw:style-name="gr12" draw:text-style-name="P13" svg:width="1.895cm" svg:height="1.895cm" svg:x="0.053cm" svg:y="0.053cm"><text:p/></draw:circle></draw:g><draw:g draw:style-name="gr2"><draw:path draw:style-name="gr11" draw:text-style-name="P12" svg:width="0.212cm" svg:height="0.221cm" svg:x="0.674cm" svg:y="0.89cm" svg:viewBox="0 0 213 222" svg:d="M0 27c51-23 157-38 200-16 9 54 15 98 12 153-17 77-183 76-199 7-3-48-4-81-13-144z"><text:p/></draw:path><draw:path draw:style-name="gr11" draw:text-style-name="P12" svg:width="0.21cm" svg:height="0.219cm" svg:x="1.117cm" svg:y="0.894cm" svg:viewBox="0 0 211 220" svg:d="M211 24c-51-24-152-31-200-17 1 51-13 98-11 153 17 79 187 79 198 8 2-48 3-81 13-144z"><text:p/></draw:path><draw:path draw:style-name="gr11" draw:text-style-name="P12" svg:width="1.028cm" svg:height="0.765cm" draw:transform="skewX (-0.00261799387799147) rotate (-2.87700073898745) translate (1.58879129544133cm 0.819207667516271cm)" svg:viewBox="0 0 1029 766" svg:d="M958 233c16 0 32 0 48 0 7 3 13 6 20 9-1 84 8 235-3 253-8 18-146 167-165 185-90 2-200 81-225 86-40-1-155-12-233-18-92-45-230-105-277-134-23-53-49-156-101-227-1-69-23-155-22-184 42-68 84-136 125-203 8 0 15 0 22 0 14 8 28 17 41 25-22 45-45 89-68 133 19 68 37 135 56 202 28-13 49-58 45-95 77 25 158 95 210 172 10-40-1-95-28-133 107 44 193 178 202 282 25-91 111-155 228-94 37-22 74-44 111-67 5-64 9-128 14-192z"><text:p/></draw:path><draw:path draw:style-name="gr11" draw:text-style-name="P12" svg:width="0.229cm" svg:height="0.029cm" draw:transform="skewX (0.0417133691226645) rotate (-2.93372393967727) translate (0.802102386405235cm 0.837681248820229cm)" svg:viewBox="0 0 230 30" svg:d="M0 1c72 14 126 13 186-1 15 9 30 18 44 27-81 9-154-4-230-26z"><text:p/></draw:path><draw:path draw:style-name="gr11" draw:text-style-name="P12" svg:width="0.228cm" svg:height="0.029cm" draw:transform="rotate (2.92621902389369) translate (1.42784720439577cm 0.885396238903998cm)" svg:viewBox="0 0 229 30" svg:d="M229 0c-71 14-125 14-186 0-14 9-29 18-43 27 82 9 154-5 229-27z"><text:p/></draw:path><draw:path draw:style-name="gr11" draw:text-style-name="P12" svg:width="0.312cm" svg:height="0.319cm" svg:x="0.623cm" svg:y="0.843cm" svg:viewBox="0 0 313 320" svg:d="M0 39c80-35 189-53 297-27 5 61 10 122 16 182 1 153-269 171-297 28-5-61-11-122-16-183zM35 51c71-29 152-32 231-22 5 3 8 6 8 12 5 50 9 100 14 149 17 107-223 162-247 21-4-49-8-98-12-146-2-6 0-11 6-14z"><text:p/></draw:path><draw:path draw:style-name="gr11" draw:text-style-name="P12" svg:width="0.312cm" svg:height="0.319cm" svg:x="1.068cm" svg:y="0.843cm" svg:viewBox="0 0 313 320" svg:d="M313 39c-81-35-190-53-297-27-5 61-11 122-16 182-1 153 269 171 297 28 5-61 10-122 16-183zM279 51c-72-29-153-32-231-22-5 3-8 6-9 12-4 50-8 100-13 149-17 107 223 162 247 21 4-49 8-98 12-146 1-6 0-11-6-14z"><text:p/></draw:path><draw:path draw:style-name="gr11" draw:text-style-name="P12" svg:width="0.058cm" svg:height="0.116cm" draw:transform="rotate (1.64532188585505) translate (0.946748318459605cm 0.913442355548763cm)" svg:viewBox="0 0 59 117" svg:d="M11 0c13 0 27 0 41 0 11 39 9 78-9 117-14-2-29-5-43-7 19-37 26-75 11-110z"><text:p/></draw:path><draw:path draw:style-name="gr11" draw:text-style-name="P12" svg:width="0.103cm" svg:height="0.047cm" draw:transform="rotate (0.016929693744345) translate (0.950054627139546cm 0.925090129358203cm)" svg:viewBox="0 0 104 48" svg:d="M0 14c34-18 67-20 104 1-1 11-2 22-3 33-35-22-69-23-101-3 0-10 0-21 0-31z"><text:p/></draw:path><draw:path draw:style-name="gr11" draw:text-style-name="P12" svg:width="0.153cm" svg:height="0.049cm" draw:transform="skewX (0.0513126800086332) rotate (0.204378055408536) translate (1.3750593150014cm 0.87461913876337cm)" svg:viewBox="0 0 154 50" svg:d="M9 8c45-12 91-10 135 1 18 18 9 32-6 39-45-16-91-9-138 2 3-14 6-28 9-42z"><text:p/></draw:path><draw:path draw:style-name="gr11" draw:text-style-name="P12" svg:width="0.154cm" svg:height="0.05cm" draw:transform="rotate (-0.192684349420174) translate (0.477406299295678cm 0.844585048984746cm)" svg:viewBox="0 0 155 51" svg:d="M144 9c-45-13-91-11-136-1-16 17-6 31 9 38 44-14 90-6 138 5-4-14-7-28-11-42z"><text:p/></draw:path><draw:path draw:style-name="gr11" draw:text-style-name="P12" svg:width="1.092cm" svg:height="1.1cm" draw:transform="skewX (0.00191986217719372) rotate (1.05470246698017) translate (0.172424984480051cm 1.35954114763328cm)" svg:viewBox="0 0 1093 1101" svg:d="M757 893c37 11 70 9 103 0 37-17 73-35 110-52 19 16 38 32 57 48-11 16-6 29 6 32 15 10 31 19 47 29 21 19 16 51-12 65-83 21-166 42-250 64-15 0-29-3-39-12-6-7-12-13-18-20-9-13-17-17-34-13-80 22-161 43-242 66-10 1-22 1-36-1-94-17-188-35-282-52-23-5-41-16-60-33-34-60-68-120-102-180-8-23-4-46-1-71 35-91 70-182 104-273 4-16 12-25 22-33 57-55 115-111 172-167 8-8 11-19 11-33-3-8-6-17-9-25-4-11-3-25 4-38 65-63 129-127 194-190 27-10 42-1 53 18 1 21 2 42 3 64 0 17 11 20 24 24 5 24 8 46 13 70-35 24-70 48-105 71-24 17-40 44-51 84 0-49 13-84 42-127 29-24 59-48 88-71-22-9-34-21-38-43 0-19-1-37-1-56-1-9-7-13-15-8-61 60-121 117-182 177-4 3-4 8-3 14 12 35 14 55-3 82-60 58-119 118-178 176-7 8-16 17-18 30-31 85-64 170-96 256-11 23-9 49 1 67 31 54 61 107 92 161 14 13 27 23 45 26 97 18 194 35 292 53 10-2 20-3 31-5 77-20 155-41 233-61 32 2 49 14 77 44 84-21 167-43 251-65 8-1 9-8 5-13-16-9-32-19-48-28-16-15-26-35-19-58-28 9-57 19-85 28-46 15-106 16-153-21z"><text:p/></draw:path></draw:g></draw:g></text:p>
          </table:table-cell>
        </table:table-row>
        <table:table-row>
          <table:table-cell table:style-name="Tableau1.A2" office:value-type="string">
            <text:p text:style-name="P1"><draw:g text:anchor-type="as-char" draw:z-index="6" draw:name="Forme6" draw:style-name="gr9"><draw:g draw:style-name="gr2"><draw:path draw:style-name="gr10" draw:text-style-name="P15" svg:width="1.998cm" svg:height="1.998cm" svg:x="0cm" svg:y="0cm" svg:viewBox="0 0 1999 1999" svg:d="M13 1031c-17-17-17-45 0-62l956-956c17-17 45-17 62 0 319 319 637 637 956 956 17 17 17 45 0 62-319 319-637 637-956 956-17 17-45 17-62 0-319-319-637-637-956-956z"><text:p/></draw:path><draw:path draw:style-name="gr11" draw:text-style-name="P16" svg:width="1.98cm" svg:height="1.98cm" svg:x="0.012cm" svg:y="0.009cm" svg:viewBox="0 0 1981 1981" svg:d="M12 1019c-16-16-16-41 0-57l950-950c16-16 41-16 57 0 317 317 633 633 950 950 16 16 16 41 0 57-317 317-633 633-950 950-16 16-41 16-57 0-317-317-633-633-950-950z"><text:p/></draw:path><draw:path draw:style-name="gr14" draw:text-style-name="P17" svg:width="1.364cm" svg:height="1.363cm" draw:transform="skewX (-0.000872664625997179) rotate (-0.785398163397449) translate (1.0028126286556cm 0.033687688002167cm)" svg:viewBox="0 0 1365 1364" svg:d="M25 1364c-14 0-25-11-25-25l1-1314c0-14 11-25 25-25h1314c14 0 25 11 25 25l-1 1314c0 14-11 25-25 25zM133 1250c-11 0-19-8-19-19l1-1098c0-11 8-19 19-19h1098c11 0 19 8 19 19l-1 1098c0 11-8 19-19 19z"><text:p/></draw:path></draw:g><draw:g draw:style-name="gr2"><draw:path draw:style-name="gr10" draw:text-style-name="P15" svg:width="0.743cm" svg:height="0.911cm" svg:x="0.631cm" svg:y="0.402cm" svg:viewBox="0 0 744 912" svg:d="M459 911c0 0 31 2 45 0 16-1 32-4 47-9 22-7 44-15 65-26 17-10 33-20 46-34 21-22 36-49 48-76 13-29 23-60 28-91 7-40 6-121 6-121 0 0-3 22-6 33-2 4-3 9-6 13-7 10-17 18-28 24-20 10-65 20-65 20 0 0 25-36 36-54 5-10 11-21 15-31 9-25 17-50 19-76 0-15-3-30-7-45-5-23-21-68-21-68 0 0-16 40-28 57-9 12-19 22-31 31-14 11-45 26-45 26 0 0 24-37 28-58 5-26-2-53-3-79-1-23 1-45-5-67-7-27-38-76-38-76 0 0-3 56-8 84-4 20-7 42-17 60-7 13-16 25-28 33-8 5-26 7-26 7 0 0 6-26 7-40 1-11 2-22 0-32-1-11-4-22-7-33-11-34-22-69-37-102-11-23-25-44-38-66-4-8-10-15-14-24-11-29-18-91-18-91 0 0-13 35-19 53-3 12-7 25-9 38-4 33 3 65 2 98-2 31-7 63-13 94-1 8-3 16-6 23-7 21-25 61-25 61 0 0-20-33-26-51-5-16-2-33-6-48s-10-31-19-44c-6-8-13-16-21-21-11-6-34-8-34-8 0 0 7 28 7 42 1 34-13 66-15 100-2 20-3 41 0 61 2 17 15 49 15 49 0 0-24-12-34-22-16-16-23-40-39-58-11-14-40-37-40-37 0 0 5 43 6 65 2 22-1 44 0 66 2 19 5 38 10 56 4 16 10 32 17 48 8 18 28 52 28 52 0 0-43 0-62-7-15-7-28-18-39-30-7-8-10-19-17-28-10-12-34-32-34-32 0 0 2 6 3 9 4 17 4 34 8 51 13 63 27 126 52 184 10 22 20 44 36 61s38 29 59 40c29 16 60 31 93 39 42 9 131 6 131 6 0 0-40-3-59-9-19-7-39-16-55-28-21-16-38-37-53-59-16-25-37-81-37-81 0 0 26 25 42 31 25 11 82 14 82 14 0 0-31-37-42-58-9-16-19-32-20-50-1-14 10-26 12-40 2-12 0-36 0-36 0 0 8 31 16 45 4 9 10 16 17 23 5 6 11 10 18 14 14 8 45 17 45 17 0 0-8-25-9-38-2-16-3-33 0-48 6-35 28-66 34-101 4-24 0-73 0-73 0 0 26 26 37 41 12 15 26 31 34 49 10 23 14 48 17 73 4 35-2 105-2 105 0 0 20-20 31-29 16-13 36-19 48-34 11-13 21-44 21-44 0 0 5 51 1 76-3 18-8 36-17 53-11 21-45 57-45 57 0 0 23 0 34-2 13-2 27-5 39-11 14-6 39-24 39-24 0 0-19 33-28 49-5 9-10 19-16 27-15 20-34 37-52 54-11 9-21 18-33 26-7 5-22 12-22 12z"><text:p/></draw:path><draw:rect draw:style-name="gr10" draw:text-style-name="P15" svg:width="0.602cm" svg:height="0.063cm" svg:x="0.72cm" svg:y="1.374cm"><text:p/></draw:rect></draw:g></draw:g></text:p>
          </table:table-cell>
          <table:table-cell table:style-name="Tableau1.B2" office:value-type="string">
            <text:p text:style-name="P2"><draw:g text:anchor-type="as-char" draw:z-index="7" draw:name="Forme4" draw:style-name="gr9"><draw:g draw:style-name="gr2"><draw:circle draw:style-name="gr10" draw:text-style-name="P11" svg:width="2.001cm" svg:height="2.001cm" svg:x="0cm" svg:y="0cm"><text:p/></draw:circle><draw:circle draw:style-name="gr11" draw:text-style-name="P12" svg:width="1.98cm" svg:height="1.98cm" svg:x="0.011cm" svg:y="0.011cm"><text:p/></draw:circle><draw:circle draw:style-name="gr12" draw:text-style-name="P13" svg:width="1.895cm" svg:height="1.895cm" svg:x="0.053cm" svg:y="0.053cm"><text:p/></draw:circle></draw:g><draw:g draw:style-name="gr2"><draw:path draw:style-name="gr16" draw:text-style-name="P18" svg:width="0.799cm" svg:height="1.084cm" svg:x="0.371cm" svg:y="0.687cm" svg:viewBox="0 0 800 1085" svg:d="M190 421c2 6 11 10 17 8 6-3 9-12 7-18l-109-275c-8-23 5-54 28-62 23-9 54 5 63 28l91 232c2 6 11 10 17 7 6-2 9-11 7-17l-98-252c-9-25 6-59 31-69s60 6 69 31l98 246c2 5 9 8 14 6s8-9 6-15l-75-179c-9-23 4-54 26-63s53 4 62 26l356 852c-194 43-338 103-501 178l-296-825c-10-27 6-64 33-74s64 6 74 33z"><text:p/></draw:path><draw:path draw:style-name="gr17" draw:text-style-name="P19" svg:width="0.22cm" svg:height="0.445cm" svg:x="0.872cm" svg:y="0.731cm" svg:viewBox="0 0 221 446" svg:d="M124 361l45-228c0-2 0-3 0-5 0-4-1-9-2-14-1-4-2-9-4-13-4-10-10-18-18-26-7-7-15-13-24-17-4-2-8-3-13-5-4 0-8-1-12-1-5 0-11 1-16 3-6 3-10 6-15 11l-40 64-25-58 22-36c1-2 2-3 3-4 11-11 22-19 34-24 12-6 24-8 37-8 8 0 16 1 25 3 7 2 15 5 22 8 14 7 28 16 39 28 12 12 21 25 28 40 4 8 6 16 8 24s3 17 3 25c0 4 0 7-1 11 0 1 0 2 0 2l-60 305z"><text:p/></draw:path><draw:path draw:style-name="gr18" draw:text-style-name="P18" svg:width="0.685cm" svg:height="1.198cm" svg:x="0.778cm" svg:y="0.176cm" svg:viewBox="0 0 686 1199" svg:d="M0 501v-318c0-41 41-83 83-83 13 0 26 4 38 11 2-40 46-79 91-79 20 0 39 7 55 19 16-28 50-51 84-51 46 0 92 41 92 83v9c14-9 30-14 46-14 46 0 92 41 92 83v212c0 143 47 497 105 738-40 3-228 53-338 88-6-16-12-30-17-46 97-27 190-62 293-82-56-223-93-556-94-698v-208c0-18-20-36-41-36-20 0-46 18-46 36v130c0 11-13 23-26 23s-26-12-26-23v-208c0-18-20-36-40-36s-47 18-47 36v239c0 12-12 24-25 24s-26-12-26-24v-207c0-18-20-36-41-36-20 0-46 18-46 36v276c0 11-12 23-23 23-12 0-24-12-24-23v-207c0-19-18-37-36-37s-36 18-36 37v331c-14-10-30-16-47-18z"><text:p/></draw:path></draw:g></draw:g></text:p>
          </table:table-cell>
        </table:table-row>
        <table:table-row>
          <table:table-cell table:style-name="Tableau1.A2" office:value-type="string">
            <text:p text:style-name="P2"><draw:g text:anchor-type="as-char" draw:z-index="8" draw:name="Forme7" draw:style-name="gr9"><draw:g draw:style-name="gr2"><draw:path draw:style-name="gr10" draw:text-style-name="P15" svg:width="1.998cm" svg:height="1.999cm" svg:x="0cm" svg:y="0cm" svg:viewBox="0 0 1999 2000" svg:d="M13 1031c-17-17-17-45 0-62l956-956c17-17 45-17 62 0 319 319 637 637 956 956 17 17 17 45 0 62-319 319-637 637-956 956-17 17-45 17-62 0-319-319-637-637-956-956z"><text:p/></draw:path><draw:path draw:style-name="gr11" draw:text-style-name="P16" svg:width="1.98cm" svg:height="1.98cm" svg:x="0.012cm" svg:y="0.009cm" svg:viewBox="0 0 1981 1981" svg:d="M12 1019c-16-16-16-41 0-57l950-950c16-16 41-16 57 0 317 317 633 633 950 950 16 16 16 41 0 57-317 317-633 633-950 950-16 16-41 16-57 0-317-317-633-633-950-950z"><text:p/></draw:path><draw:path draw:style-name="gr14" draw:text-style-name="P17" svg:width="1.364cm" svg:height="1.363cm" draw:transform="skewX (-0.000872664625997118) rotate (-0.785398163397449) translate (1.002562628656cm 0.0336876880021686cm)" svg:viewBox="0 0 1365 1364" svg:d="M25 1364c-14 0-25-11-25-25l1-1314c0-14 11-25 25-25h1314c14 0 25 11 25 25l-1 1314c0 14-11 25-25 25zM133 1250c-11 0-19-8-19-19l1-1098c0-11 8-19 19-19h1098c11 0 19 8 19 19l-1 1098c0 11-8 19-19 19z"><text:p/></draw:path></draw:g><draw:g draw:style-name="gr2"><draw:rect draw:style-name="gr10" draw:text-style-name="P15" svg:width="0.539cm" svg:height="0.082cm" svg:x="0.741cm" svg:y="1.404cm"><text:p/></draw:rect><draw:path draw:style-name="gr10" draw:text-style-name="P15" svg:width="0.523cm" svg:height="0.523cm" svg:x="0.737cm" svg:y="0.883cm" svg:viewBox="0 0 524 524" svg:d="M262 454c-106 0-191-86-191-192s85-191 191-191 192 85 192 191-86 192-192 192zM262 524c-145 0-262-117-262-262s117-262 262-262 262 117 262 262-117 262-262 262z"><text:p/></draw:path><draw:path draw:style-name="gr10" draw:text-style-name="P15" svg:width="0.838cm" svg:height="0.764cm" draw:transform="skewX (-0.00209439510239322) rotate (0.952251639888106) translate (0.4719269417235cm 0.985176002657791cm)" svg:viewBox="0 0 839 765" svg:d="M277 763c31 0 62 4 92 0 35-5 70-13 101-28 35-18 66-42 95-68 30-29 53-65 79-97-6 4-11 11-18 12-14 2-29-5-42-10s-24-13-36-20c38-14 82-19 115-43 21-15 32-41 48-61-11 3-22 8-34 9-9 0-19-2-28-5-13-4-24-13-35-19 14-8 28-14 42-22 19-12 41-20 56-37 28-29 40-71 59-107-6 5-11 11-18 15-15 8-31 14-48 19-15 4-31 11-46 8-14-3-24-15-36-23 24-18 51-33 74-54 18-17 34-36 49-57s24-46 39-67c16-23 36-42 54-63-29 12-58 20-85 35-20 11-36 27-55 39-18 10-38 19-57 27-10 4-21 9-31 12-19 6-37 9-56 13 4-14 6-29 11-43 4-8 8-16 13-24s14-15 18-24c10-21 13-44 19-65-9 11-14 26-26 33-14 9-33 3-48 8s-31 11-45 20c-8 6-14 13-21 19-19 16-38 30-57 45-3-13-10-25-9-38 1-15 11-28 16-42 6-19 11-40 17-60-15 16-29 33-46 48-24 20-54 33-79 54-14 11-25 26-38 39-2-8-7-15-6-23 0-4 2-23 1-29-3-19 1-39 1-59-24 21-44 53-69 73-31 25-68 35-98 61-28 24-57 48-78 78-8 12-13 26-18 40-5 13-9 27-13 40 45-21 90-42 135-63 9-7 19-13 27-20 25-22 45-48 67-73-2 18-9 34-8 52 0 7 1 16 4 23s10 22 9 24c9 3 18 6 27 9 5-10 7-22 15-29 18-16 46-14 68-23 21-9 40-21 60-32-19 23-42 43-59 67-8 13-12 27-18 40-1 3-1 6-2 10 8 6 16 11 25 17 2-3 4-6 6-9 10-7 18-16 29-21 28-11 62-4 90-16 17-6 30-21 45-31-4 24-2 51-14 72-9 16-27 24-39 37-19 21-33 44-50 67 3 5 0 16 3 22 38-18 81-1 114-8-38 31-61 86-103 113-2 11-3 23-4 34 12 3 24 4 35 8 10 3 19 10 29 13 5 1 10 0 15 0-26 20-51 41-79 57-16 10-34 16-51 24-33 26-66 52-99 77z"><text:p/></draw:path></draw:g></draw:g></text:p>
          </table:table-cell>
          <table:table-cell table:style-name="Tableau1.B2" office:value-type="string">
            <text:p text:style-name="P4"><draw:g text:anchor-type="as-char" draw:z-index="13" draw:name="Objet de groupe 1" draw:style-name="gr1"><draw:g draw:style-name="gr2"><draw:circle draw:style-name="gr23" draw:text-style-name="P11" svg:width="2.001cm" svg:height="2.001cm" svg:x="0cm" svg:y="0cm"><text:p/></draw:circle><draw:ellipse draw:style-name="gr24" draw:text-style-name="P12" svg:width="1.98cm" svg:height="1.978cm" svg:x="0.011cm" svg:y="0.012cm"><text:p/></draw:ellipse><draw:circle draw:style-name="gr25" draw:text-style-name="P13" svg:width="1.895cm" svg:height="1.895cm" svg:x="0.053cm" svg:y="0.053cm"><text:p/></draw:circle></draw:g><draw:g draw:style-name="gr2"><draw:polygon draw:style-name="gr26" draw:text-style-name="P12" svg:width="0.306cm" svg:height="0.267cm" draw:transform="skewX (0.00610865238198003) rotate (1.12783176263874) translate (0.768389547876905cm 0.450997745671158cm)" svg:viewBox="0 0 307 268" draw:points="21,268 289,262 307,213 202,31 131,0 0,245 146,34 173,53 265,207 263,229"><text:p/></draw:polygon><draw:path draw:style-name="gr27" draw:text-style-name="P12" svg:width="0.45cm" svg:height="1.4cm" svg:x="1.008cm" svg:y="0.334cm" svg:viewBox="0 0 451 1401" svg:d="M126 0l198 104c35 72 70 143 104 215 8 151 15 301 23 452-67 1-135 3-202 4 8-156 17-312 26-468l15-168-14-7c-7 61-15 123-22 184l-27 480 87 1c10 201 19 403 29 604-114-1-229-1-343-2 2-379 5-757 7-1135 40-88 80-176 119-264zM49 520c0-61 0-123 0-184 0-4 3-6 6-6h138c4 0 7 2 7 6 0 61 0 123 0 184 0 3-3 6-7 6h-138c-3 0-6-3-6-6zM62 514h125v-172h-125zM106 744l3 230c0 3 3 6 6 6h167c3 0 6-3 6-6 0-1 0-1 0-1l-14-124c0-1-1-3-3-4-52-35-103-71-155-106-1-1-2-1-3-1-4 0-7 3-7 6zM119 756c48 33 95 65 143 98l13 113h-153z"><text:p/></draw:path><draw:path draw:style-name="gr28" draw:text-style-name="P12" svg:width="0.457cm" svg:height="1.393cm" svg:x="0.541cm" svg:y="0.341cm" svg:viewBox="0 0 458 1394" svg:d="M274 0l-179 119-91 219c-2 143-3 286-4 429 64 1 129 2 193 3-6-147-12-293-18-439l-62-172 11-15 70 189c6 152 13 304 19 456l-82 2c-9 201-17 402-26 603 115-1 230-1 346-1 2-379 5-758 7-1137-61-85-123-171-184-256zM355 737l-2 230c0 3-3 6-7 6h-166c-4 0-7-3-7-6 0-1 0-1 1-1l14-124c0-1 1-3 3-4 51-35 103-71 155-106 1-1 2-1 3-1 4 0 6 3 6 6zM343 749c-48 33-95 65-143 98l-13 113h153z"><text:p/></draw:path></draw:g></draw:g></text:p>
          </table:table-cell>
        </table:table-row>
        <table:table-row>
          <table:table-cell table:style-name="Tableau1.A2" office:value-type="string">
            <text:p text:style-name="P2"><draw:g text:anchor-type="as-char" draw:z-index="9" draw:name="Forme8" draw:style-name="gr9"><draw:g draw:style-name="gr2"><draw:path draw:style-name="gr10" draw:text-style-name="P15" svg:width="1.998cm" svg:height="1.999cm" svg:x="-0.001cm" svg:y="0cm" svg:viewBox="0 0 1999 2000" svg:d="M13 1031c-17-17-17-45 0-62l956-956c17-17 45-17 62 0 319 319 637 637 956 956 17 17 17 45 0 62-319 319-637 637-956 956-17 17-45 17-62 0-319-319-637-637-956-956z"><text:p/></draw:path><draw:path draw:style-name="gr11" draw:text-style-name="P16" svg:width="1.98cm" svg:height="1.98cm" svg:x="0.008cm" svg:y="0.009cm" svg:viewBox="0 0 1981 1981" svg:d="M12 1019c-16-16-16-41 0-57l950-950c16-16 41-16 57 0 317 317 633 633 950 950 16 16 16 41 0 57-317 317-633 633-950 950-16 16-41 16-57 0-317-317-633-633-950-950z"><text:p/></draw:path><draw:path draw:style-name="gr14" draw:text-style-name="P17" svg:width="1.363cm" svg:height="1.364cm" draw:transform="skewX (-0.00087266462599724) rotate (-0.786096295098246) translate (0.99962075615249cm 0.0336874595733818cm)" svg:viewBox="0 0 1364 1365" svg:d="M25 1365c-14 0-25-11-25-25v-1314c0-14 11-25 25-25l1314-1c14 0 25 11 25 25v1314c0 14-11 25-25 25zM133 1251c-11 0-19-8-19-19v-1098c0-11 8-19 19-19l1098-1c11 0 19 8 19 19v1098c0 11-8 19-19 19z"><text:p/></draw:path></draw:g><draw:g draw:style-name="gr15"><draw:g draw:style-name="gr2"><draw:path draw:style-name="gr10" draw:text-style-name="P15" svg:width="0.1cm" svg:height="0.05cm" draw:transform="skewX (0.0164060949687468) rotate (-1.95127810372966) translate (0.684710654556909cm 0.758108673221465cm)" svg:viewBox="0 0 101 51" svg:d="M0 51c16-2 33-5 50-2 21 6 42-4 49-21 5-14 2-18-11-27-20-4-38 4-50 20-12 13-25 23-38 30z"><text:p/></draw:path><draw:polygon draw:style-name="gr10" draw:text-style-name="P15" svg:width="0.038cm" svg:height="0.298cm" draw:transform="rotate (-1.40568817955623) translate (0.931307523814593cm 0.655580287805279cm)" svg:viewBox="0 0 39 299" draw:points="0,298 39,299 34,0"><text:p/></draw:polygon><draw:path draw:style-name="gr10" draw:text-style-name="P15" svg:width="0.375cm" svg:height="0.183cm" svg:x="0.607cm" svg:y="0.613cm" svg:viewBox="0 0 376 184" svg:d="M0 19l28 165 13-25c4-8 10-11 16-11 93-17 187-33 280-50 63-14 45-106-19-97-91 15-182 31-273 46-13 2-15 2-22-4zM29 69l10 63 289-53c45-10 28-66-12-59z"><text:p/></draw:path><draw:path draw:style-name="gr10" draw:text-style-name="P15" svg:width="0.131cm" svg:height="0.065cm" draw:transform="skewX (-0.0249582083035188) rotate (-1.98531202414355) translate (0.693180269129204cm 0.851671563360535cm)" svg:viewBox="0 0 132 66" svg:d="M0 66c16-3 61-16 78-15 22 5 44-6 51-24 5-15 3-19-10-26-21-4-41 4-52 20-12 13-54 37-67 45z"><text:p/></draw:path></draw:g><draw:g draw:style-name="gr2"><draw:path draw:style-name="gr10" draw:text-style-name="P15" svg:width="0.101cm" svg:height="0.049cm" draw:transform="rotate (1.95127810372966) translate (1.3627667831339cm 0.840022510444502cm)" svg:viewBox="0 0 102 50" svg:d="M102 50c-16-1-32-3-50-2-21 6-42-3-50-20-5-14-2-19 11-27 20-4 38 4 50 20 12 13 25 23 39 29z"><text:p/></draw:path><draw:polygon draw:style-name="gr10" draw:text-style-name="P15" svg:width="0.04cm" svg:height="0.297cm" draw:transform="skewX (-0.0303687289847014) rotate (1.39888139547346) translate (1.0704699352567cm 0.696695975396352cm)" svg:viewBox="0 0 41 298" draw:points="41,298 0,297 17,0"><text:p/></draw:polygon><draw:path draw:style-name="gr10" draw:text-style-name="P15" svg:width="0.375cm" svg:height="0.183cm" svg:x="1.025cm" svg:y="0.6cm" svg:viewBox="0 0 376 184" svg:d="M376 19l-28 165-13-25c-4-8-10-11-16-11-93-17-187-33-280-50-63-14-45-106 19-97 91 15 182 31 273 46 13 2 16 2 22-4zM348 69l-11 63-288-53c-46-10-29-66 11-59z"><text:p/></draw:path><draw:path draw:style-name="gr10" draw:text-style-name="P15" svg:width="0.13cm" svg:height="0.064cm" draw:transform="skewX (0.0127409035395587) rotate (1.9710003242772) translate (1.3595323065497cm 0.938677869290059cm)" svg:viewBox="0 0 131 65" svg:d="M131 65c-15-2-61-15-78-13-21 6-44-6-50-24-6-14-3-19 10-27 20-3 40 4 52 20 12 14 53 37 66 44z"><text:p/></draw:path></draw:g><draw:path draw:style-name="gr10" draw:text-style-name="P15" svg:width="0.101cm" svg:height="0.553cm" draw:transform="rotate (-1.5707963267949) translate (0.898546052631601cm 1.02049342104959cm)" svg:viewBox="0 0 102 554" svg:d="M0 554h102v-554h-102v200c36 36 44 102 0 134z"><text:p/></draw:path><draw:path draw:style-name="gr10" draw:text-style-name="P15" svg:width="0.167cm" svg:height="0.042cm" draw:transform="skewX (-0.011344640137963) rotate (-1.89246050793745) translate (0.765751444398801cm 0.865010595865261cm)" svg:viewBox="0 0 168 43" svg:d="M11 1c33 16 39 12 54 2 10-7 22-3 27 8 8 8 17 9 25 4 9-3 21-2 31 5 8 4 13 10 20 16l-20 7c-9-9-21-13-33-6-16 7-26 0-32-8-5-7-10-10-21-3-10 11-15 8-25 5l-37-11z"><text:p/></draw:path><draw:path draw:style-name="gr10" draw:text-style-name="P15" svg:width="0.167cm" svg:height="0.043cm" draw:transform="skewX (0.0226892802759262) rotate (1.90555047732741) translate (0.536281718296404cm 1.02389022724328cm)" svg:viewBox="0 0 168 44" svg:d="M157 2c-33 16-40 13-54 3-10-8-22-5-28 6-7 8-17 10-24 5-9-3-21-3-32 4-7 4-13 10-19 16l19 8c9-10 22-13 34-6 16 7 26-1 31-9 6-7 11-9 22-1 10 11 15 8 25 5l37-10z"><text:p/></draw:path><draw:path draw:style-name="gr10" draw:text-style-name="P15" svg:width="0.047cm" svg:height="0.129cm" draw:transform="skewX (0.027401669256311) rotate (-0.0935496479068958) translate (0.664037398242295cm 0.881361669018679cm)" svg:viewBox="0 0 48 130" svg:d="M17 0h20l1 11c1 4 3 5 6 9 6 11 5 21-3 33-9 8-16 11-9 28 5 13 1 23-2 29-5 6-9 13-14 20l-16-12 10-13c4-9 3-16 0-23-4-13-2-26 7-34 17-13 9-18 4-30z"><text:p/></draw:path><draw:path draw:style-name="gr10" draw:text-style-name="P15" svg:width="0.047cm" svg:height="0.131cm" draw:transform="rotate (0.120602251312808) translate (0.536554745689505cm 0.903379182530367cm)" svg:viewBox="0 0 48 132" svg:d="M31 1l-20-1-1 11c-1 4-3 5-6 9-6 10-5 21 3 33 8 8 15 11 9 28-5 13-1 23 2 29 5 7 9 15 14 22l16-12-10-14c-5-8-4-16-1-22 5-14 3-26-6-35-18-14-10-19-4-29z"><text:p/></draw:path><draw:path draw:style-name="gr10" draw:text-style-name="P15" svg:width="0.167cm" svg:height="0.043cm" draw:transform="rotate (-1.88600278970507) translate (1.5316791709331cm 0.762010810821994cm)" svg:viewBox="0 0 168 44" svg:d="M11 1c33 16 39 13 54 2 9-7 22-3 27 8 8 8 17 9 25 4 9-2 21-1 31 6 8 4 14 10 20 15l-19 8c-10-9-22-13-34-7-16 7-26 0-32-8-5-7-10-10-21-2-10 11-15 8-25 5l-37-13z"><text:p/></draw:path><draw:path draw:style-name="gr10" draw:text-style-name="P15" svg:width="0.167cm" svg:height="0.042cm" draw:transform="skewX (0.0226892802759263) rotate (1.90555047732741) translate (1.2607148419545cm 0.939781029941456cm)" svg:viewBox="0 0 168 43" svg:d="M157 3c-33 15-40 11-54 1-10-7-22-4-28 7-7 8-17 9-24 4-9-2-21-1-32 5-7 4-13 9-19 15l19 8c9-9 22-12 34-6 16 7 26 0 31-8 6-6 11-9 22-2 10 11 15 8 25 5l37-10z"><text:p/></draw:path><draw:path draw:style-name="gr10" draw:text-style-name="P15" svg:width="0.048cm" svg:height="0.13cm" draw:transform="skewX (0.0270526034059121) rotate (-0.0905825881785056) translate (1.419801233382cm 0.773429978860755cm)" svg:viewBox="0 0 49 131" svg:d="M17 0l20 1 1 10c1 4 3 6 7 10 6 10 4 21-3 32-9 9-16 12-10 29 5 13 1 23-2 28-5 7-9 14-14 21l-16-13 10-14c5-7 4-14 1-21-4-15-2-27 7-35 17-12 9-17 3-29z"><text:p/></draw:path><draw:path draw:style-name="gr10" draw:text-style-name="P15" svg:width="0.047cm" svg:height="0.129cm" draw:transform="skewX (-0.0267035375555132) rotate (0.0905825881785057) translate (1.2627859674544cm 0.792918812367333cm)" svg:viewBox="0 0 48 130" svg:d="M31 0l-20 1-1 10c-1 4-3 6-6 10-6 10-5 21 3 32 8 9 15 12 9 29-5 13-1 23 2 28 5 7 9 14 14 20l16-12-10-14c-4-8-4-15-1-22 5-14 3-26-6-34-18-12-10-17-4-29z"><text:p/></draw:path><draw:path draw:style-name="gr10" draw:text-style-name="P15" svg:width="0.419cm" svg:height="0.218cm" svg:x="1.106cm" svg:y="0.941cm" svg:viewBox="0 0 420 219" svg:d="M420 46c-44 0-41 0-62-3-24-10-47-31-73-36-27 19-70 22-101-7-22 9-45 12-69 14-6 9-3 19 4 29h-46c-18 2-32 23-26 38-59-1-64 62-5 63 0 17 11 37 43 37-2 21 12 34 40 34 67 4 136 8 199-1 31-17 61-25 95-26v-20c-39 1-61 10-90 25-71 9-138 7-208 3-20-2-18-15-4-15h95l-20-22h-113c-16 0-19-15-11-15h106v-21h-136c-24 0-20-20 0-20h136v-23h-97c-13 0-9-16 0-16h137c0 23 25 63 81 67v-21c-36-1-59-20-60-45l63-15-31-8c12-4 16-8 22-14 27 11 43 31 66 36l65 4zM139 33c14-1 26-4 40-9 12 12 31 16 45 20-21 2-45-3-68-1-7-1-14-4-17-10z"><text:p/></draw:path></draw:g></draw:g><text:s/><text:span text:style-name="T2"><text:s/></text:span></text:p>
          </table:table-cell>
          <table:table-cell table:style-name="Tableau1.B2" office:value-type="string">
            <text:p text:style-name="P2"><draw:frame draw:style-name="fr1" draw:name="Image17" text:anchor-type="as-char" svg:width="2cm" svg:height="2cm" draw:z-index="10"><draw:image xlink:href="Pictures/100000000000009600000096F024B3E9.jpg" xlink:type="simple" xlink:show="embed" xlink:actuate="onLoad" draw:mime-type="image/jpeg"/></draw:frame></text:p>
          </table:table-cell>
        </table:table-row>
        <table:table-row>
          <table:table-cell table:style-name="Tableau1.A2" office:value-type="string">
            <text:p text:style-name="P2"><draw:g text:anchor-type="as-char" draw:z-index="11" draw:name="Forme9" draw:style-name="gr9"><draw:g draw:style-name="gr2"><draw:path draw:style-name="gr10" draw:text-style-name="P15" svg:width="1.998cm" svg:height="1.999cm" svg:x="0cm" svg:y="0cm" svg:viewBox="0 0 1999 2000" svg:d="M13 1031c-17-17-17-45 0-62l956-956c17-17 45-17 62 0 319 319 637 637 956 956 17 17 17 45 0 62-319 319-637 637-956 956-17 17-45 17-62 0-319-319-637-637-956-956z"><text:p/></draw:path><draw:path draw:style-name="gr11" draw:text-style-name="P16" svg:width="1.98cm" svg:height="1.98cm" svg:x="0.012cm" svg:y="0.009cm" svg:viewBox="0 0 1981 1981" svg:d="M12 1019c-16-16-16-41 0-57l950-950c16-16 41-16 57 0 317 317 633 633 950 950 16 16 16 41 0 57-317 317-633 633-950 950-16 16-41 16-57 0-317-317-633-633-950-950z"><text:p/></draw:path><draw:path draw:style-name="gr14" draw:text-style-name="P17" svg:width="1.363cm" svg:height="1.363cm" draw:transform="rotate (-0.785398163397449) translate (1.00313888887199cm 0.0345139482182382cm)" svg:viewBox="0 0 1364 1364" svg:d="M25 1364c-14 0-25-11-25-25v-1314c0-14 11-25 25-25h1314c14 0 25 11 25 25v1314c0 14-11 25-25 25zM133 1250c-11 0-19-8-19-19v-1098c0-11 8-19 19-19h1098c11 0 19 8 19 19v1098c0 11-8 19-19 19z"><text:p/></draw:path></draw:g><draw:g draw:style-name="gr2"><draw:path draw:style-name="gr10" draw:text-style-name="P15" svg:width="0.22cm" svg:height="0.133cm" draw:transform="skewX (0.0132645023151569) rotate (-3.09324703330955) translate (1.01087780781609cm 0.988256315502435cm)" svg:viewBox="0 0 221 134" svg:d="M0 78l46 1 5-22 39 6-13-32 30-31 50 29 43-4 21 22c-33 95-141 123-221 31z"><text:p/></draw:path><draw:path draw:style-name="gr10" draw:text-style-name="P15" svg:width="0.229cm" svg:height="0.145cm" draw:transform="skewX (0.0136135681655558) rotate (-0.268955237732327) translate (0.807545124212182cm 0.940409888102334cm)" svg:viewBox="0 0 230 146" svg:d="M0 71l57 1 25-39 64 26 28-33-7-26 38 16 2 7 23 4c-13 100-132 187-230 44z"><text:p/></draw:path><draw:polygon draw:style-name="gr10" draw:text-style-name="P15" svg:width="0.05cm" svg:height="0.046cm" draw:transform="rotate (-1.78180663336101) translate (0.608992220279899cm 1.14673145669812cm)" svg:viewBox="0 0 51 47" draw:points="0,46 27,47 51,20 32,20 28,7 7,0 3,18 12,25"><text:p/></draw:polygon><draw:polygon draw:style-name="gr10" draw:text-style-name="P15" svg:width="0.032cm" svg:height="0.054cm" draw:transform="skewX (-0.066497044500984) rotate (1.66434597470179) translate (0.54730148872879cm 1.05813656788326cm)" svg:viewBox="0 0 33 55" draw:points="13,0 21,0 33,20 0,55"><text:p/></draw:polygon><draw:polygon draw:style-name="gr10" draw:text-style-name="P15" svg:width="0.034cm" svg:height="0.022cm" svg:x="0.635cm" svg:y="1.088cm" svg:viewBox="0 0 35 23" draw:points="0,0 35,0 34,14 20,23"><text:p/></draw:polygon><draw:polygon draw:style-name="gr10" draw:text-style-name="P15" svg:width="0.055cm" svg:height="0.034cm" svg:x="0.751cm" svg:y="1.12cm" svg:viewBox="0 0 56 35" draw:points="17,0 42,0 56,6 51,29 37,35 29,27 17,33 4,20 9,16 0,7"><text:p/></draw:polygon><draw:polygon draw:style-name="gr10" draw:text-style-name="P15" svg:width="0.047cm" svg:height="0.057cm" draw:transform="rotate (0.960105621522081) translate (0.64753092159118cm 1.0203596483211cm)" svg:viewBox="0 0 48 58" draw:points="1,0 27,0 40,19 33,34 48,46 32,58 24,46 11,50 0,26"><text:p/></draw:polygon><draw:polygon draw:style-name="gr10" draw:text-style-name="P15" svg:width="0.049cm" svg:height="0.1cm" draw:transform="skewX (0.0383972435438752) rotate (-2.05861585272731) translate (1.17326150936909cm 1.08791393846197cm)" svg:viewBox="0 0 50 101" draw:points="26,101 44,101 50,70 21,0 7,9 0,27 11,71 21,75"><text:p/></draw:polygon><draw:polygon draw:style-name="gr10" draw:text-style-name="P15" svg:width="0.111cm" svg:height="0.068cm" draw:transform="skewX (0.0303687289847013) rotate (0.292866248484649) translate (1.16578756900579cm 0.979980188116754cm)" svg:viewBox="0 0 112 69" draw:points="0,12 29,12 52,0 112,50 81,69 63,54 43,58 33,40 27,43 1,39"><text:p/></draw:polygon><draw:polygon draw:style-name="gr10" draw:text-style-name="P15" svg:width="0.057cm" svg:height="0.04cm" draw:transform="skewX (-0.0417133691226643) rotate (-0.84648468721725) translate (1.26762857230179cm 0.815311544811338cm)" svg:viewBox="0 0 58 41" draw:points="0,1 58,0 11,41 10,26 2,23"><text:p/></draw:polygon><draw:polygon draw:style-name="gr10" draw:text-style-name="P15" svg:width="0.107cm" svg:height="0.066cm" draw:transform="rotate (-2.03453030904979) translate (1.11727924388279cm 0.816273499252359cm)" svg:viewBox="0 0 108 67" draw:points="0,0 46,0 102,21 85,38 108,51 97,67 60,46 47,21"><text:p/></draw:polygon><draw:polygon draw:style-name="gr10" draw:text-style-name="P15" svg:width="0.093cm" svg:height="0.087cm" draw:transform="skewX (0.0195476876223365) rotate (-0.445233492183754) translate (1.39880706248029cm 0.68768645713225cm)" svg:viewBox="0 0 94 88" draw:points="8,88 38,88 45,63 94,71 73,27 29,0 32,37 4,51 0,63 4,73"><text:p/></draw:polygon><draw:polygon draw:style-name="gr10" draw:text-style-name="P15" svg:width="0.051cm" svg:height="0.041cm" draw:transform="rotate (-1.10706234454) translate (1.10542931432189cm 0.704477573617799cm)" svg:viewBox="0 0 52 42" draw:points="7,0 24,0 38,8 52,33 29,42 19,28 7,25 0,11 10,7"><text:p/></draw:polygon><draw:polygon draw:style-name="gr10" draw:text-style-name="P15" svg:width="0.071cm" svg:height="0.053cm" draw:transform="skewX (-0.022165681500328) rotate (-1.24913214565234) translate (0.985415969001401cm 0.607903691886487cm)" svg:viewBox="0 0 72 54" draw:points="6,1 46,0 63,28 72,45 46,44 33,54 5,37 15,25 0,16"><text:p/></draw:polygon><draw:polygon draw:style-name="gr10" draw:text-style-name="P15" svg:width="0.118cm" svg:height="0.005cm" draw:transform="skewX (-0.0244346095279208) rotate (2.47260795130037) translate (0.837217779936881cm 0.98963270935099cm)" svg:viewBox="0 0 119 6" draw:points="0,6 119,4 119,0 1,5"><text:p/></draw:polygon><draw:polygon draw:style-name="gr10" draw:text-style-name="P15" svg:width="0.122cm" svg:height="0.007cm" draw:transform="rotate (2.64085769119262) translate (0.824909615853494cm 0.999726124851185cm)" svg:viewBox="0 0 123 8" draw:points="0,7 123,8 114,0"><text:p/></draw:polygon><draw:polygon draw:style-name="gr10" draw:text-style-name="P15" svg:width="0.157cm" svg:height="0.011cm" draw:transform="rotate (2.91557251545653) translate (0.819191116249391cm 1.00992921205638cm)" svg:viewBox="0 0 158 12" draw:points="0,12 149,12 158,0"><text:p/></draw:polygon><draw:polyline draw:style-name="gr10" draw:text-style-name="P15" svg:width="0.323cm" svg:height="0.009cm" draw:transform="skewX (-0.0767944870877505) rotate (3.07073228595882) translate (0.82324519662199cm 1.02230999678925cm)" svg:viewBox="0 0 324 10" draw:points="0,10 324,9 317,0"><text:p/></draw:polyline><draw:polygon draw:style-name="gr10" draw:text-style-name="P15" svg:width="0.409cm" svg:height="0.011cm" draw:transform="rotate (-3.02378292908018) translate (0.807122582390692cm 1.03922777174978cm)" svg:viewBox="0 0 410 12" draw:points="0,11 405,12 410,0"><text:p/></draw:polygon><draw:polygon draw:style-name="gr10" draw:text-style-name="P15" svg:width="0.324cm" svg:height="0.009cm" draw:transform="skewX (-0.0218166156499291) rotate (-2.92237929953931) translate (0.817059639117085cm 1.04279158614425cm)" svg:viewBox="0 0 325 10" draw:points="3,10 319,9 325,0 0,7"><text:p/></draw:polygon><draw:polygon draw:style-name="gr10" draw:text-style-name="P15" svg:width="0.119cm" svg:height="0.007cm" draw:transform="rotate (-2.85466052456193) translate (0.815272076305593cm 1.05156216446443cm)" svg:viewBox="0 0 120 8" draw:points="0,8 113,8 120,0"><text:p/></draw:polygon><draw:polygon draw:style-name="gr10" draw:text-style-name="P15" svg:width="0.196cm" svg:height="0.007cm" draw:transform="skewX (0.0178023583703421) rotate (-2.60298404642434) translate (0.810717858321697cm 1.05069909064932cm)" svg:viewBox="0 0 197 8" draw:points="0,0 197,0 190,8"><text:p/></draw:polygon><draw:polygon draw:style-name="gr10" draw:text-style-name="P15" svg:width="0.262cm" svg:height="0.02cm" draw:transform="skewX (0.0097738438111683) rotate (-2.45340932952843) translate (0.847854804177398cm 1.07232132715191cm)" svg:viewBox="0 0 263 21" draw:points="3,19 263,21 262,0 0,15 1,16"><text:p/></draw:polygon><draw:polygon draw:style-name="gr10" draw:text-style-name="P15" svg:width="0.178cm" svg:height="0.008cm" draw:transform="skewX (0.0157079632679489) rotate (-0.630761991670751) translate (0.977721885596192cm 1.06585631343558cm)" svg:viewBox="0 0 179 9" draw:points="0,0 161,0 179,9"><text:p/></draw:polygon><draw:polygon draw:style-name="gr10" draw:text-style-name="P15" svg:width="0.299cm" svg:height="0.012cm" draw:transform="skewX (-0.00942477796076947) rotate (-0.630412925820353) translate (0.931786597478581cm 1.00747447983143cm)" svg:viewBox="0 0 300 13" draw:points="0,1 300,0 299,13"><text:p/></draw:polygon><draw:polygon draw:style-name="gr10" draw:text-style-name="P15" svg:width="0.2cm" svg:height="0.007cm" draw:transform="skewX (0.0160570291183477) rotate (-0.52953289505508) translate (0.984981037124095cm 1.03838808710698cm)" svg:viewBox="0 0 201 8" draw:points="0,0 191,0 201,8"><text:p/></draw:polygon><draw:polygon draw:style-name="gr10" draw:text-style-name="P15" svg:width="0.261cm" svg:height="0.027cm" draw:transform="rotate (-0.15062191444711) translate (0.986606041297894cm 1.0301276231127cm)" svg:viewBox="0 0 262 28" draw:points="0,1 262,0 259,28"><text:p/></draw:polygon><draw:polygon draw:style-name="gr10" draw:text-style-name="P15" svg:width="0.559cm" svg:height="0.007cm" draw:transform="rotate (-0.0347320521146879) translate (0.984270909050795cm 1.01152530634412cm)" svg:viewBox="0 0 560 8" draw:points="0,2 543,0 560,8"><text:p/></draw:polygon><draw:polygon draw:style-name="gr10" draw:text-style-name="P15" svg:width="0.655cm" svg:height="0.022cm" draw:transform="skewX (0.0158824961931484) rotate (0.170169602069447) translate (0.967955250289094cm 0.993549130982582cm)" svg:viewBox="0 0 656 23" draw:points="0,0 656,0 651,23"><text:p/></draw:polygon><draw:polygon draw:style-name="gr10" draw:text-style-name="P15" svg:width="0.603cm" svg:height="0.018cm" draw:transform="rotate (0.253596340314776) translate (0.953980994152094cm 0.97475657894736cm)" svg:viewBox="0 0 604 19" draw:points="0,0 597,2 604,19"><text:p/></draw:polygon><draw:polygon draw:style-name="gr10" draw:text-style-name="P15" svg:width="0.215cm" svg:height="0.012cm" draw:transform="rotate (0.443662695856959) translate (0.998514780810894cm 0.956105978062349cm)" svg:viewBox="0 0 216 13" draw:points="0,0 216,1 212,13"><text:p/></draw:polygon><draw:polygon draw:style-name="gr10" draw:text-style-name="P15" svg:width="0.402cm" svg:height="0.024cm" draw:transform="skewX (-0.00750491578357566) rotate (0.617672022280793) translate (0.968645571287291cm 0.959230779835303cm)" svg:viewBox="0 0 403 25" draw:points="0,0 403,0 384,25"><text:p/></draw:polygon><draw:polygon draw:style-name="gr10" draw:text-style-name="P15" svg:width="0.524cm" svg:height="0.021cm" draw:transform="rotate (0.829205927622506) translate (0.931281772377495cm 0.975168301642028cm)" svg:viewBox="0 0 525 22" draw:points="0,0 525,0 524,22"><text:p/></draw:polygon><draw:polygon draw:style-name="gr10" draw:text-style-name="P15" svg:width="0.252cm" svg:height="0.017cm" draw:transform="skewX (-0.0078539816339746) rotate (1.0768681484805) translate (0.965037334245994cm 0.880305682669711cm)" svg:viewBox="0 0 253 18" draw:points="0,4 253,0 250,18"><text:p/></draw:polygon><draw:polygon draw:style-name="gr10" draw:text-style-name="P15" svg:width="0.309cm" svg:height="0.014cm" draw:transform="rotate (1.31650185477932) translate (0.937925722849284cm 0.891856789600303cm)" svg:viewBox="0 0 310 15" draw:points="0,0 310,0 307,15"><text:p/></draw:polygon><draw:polygon draw:style-name="gr10" draw:text-style-name="P15" svg:width="0.095cm" svg:height="0.445cm" draw:transform="rotate (-0.499338698995578) translate (1.09092769785459cm 0.459450237447879cm)" svg:viewBox="0 0 96 446" draw:points="0,0 32,0 96,443 72,446"><text:p/></draw:polygon></draw:g></draw:g></text:p>
          </table:table-cell>
          <table:table-cell table:style-name="Tableau1.B2" office:value-type="string">
            <text:p text:style-name="P2"><draw:g text:anchor-type="as-char" draw:z-index="12" draw:name="Forme3" draw:style-name="gr9"><draw:g draw:style-name="gr2"><draw:circle draw:style-name="gr10" draw:text-style-name="P11" svg:width="2.001cm" svg:height="2.001cm" svg:x="0cm" svg:y="0cm"><text:p/></draw:circle><draw:circle draw:style-name="gr11" draw:text-style-name="P12" svg:width="1.98cm" svg:height="1.98cm" svg:x="0.011cm" svg:y="0.011cm"><text:p/></draw:circle><draw:circle draw:style-name="gr12" draw:text-style-name="P13" svg:width="1.895cm" svg:height="1.895cm" svg:x="0.053cm" svg:y="0.053cm"><text:p/></draw:circle></draw:g><draw:g draw:style-name="gr2"><draw:path draw:style-name="gr11" draw:text-style-name="P12" svg:width="1.156cm" svg:height="1.565cm" svg:x="0.424cm" svg:y="0.203cm" svg:viewBox="0 0 1157 1566" svg:d="M149 730c-19 15-35 19-56 12-17-10-33-18-50-27-8-4-14 0-14 9 22 83 42 163 64 246 0 5 5 7 11 9 36 7 54 15 69 44 21 80 44 161 65 241 4 10 7 23 18 31 58 70 115 141 174 211 15 22 38 32 59 32 62 0 123 0 185 0 19-6 34-12 45-26 64-76 127-152 191-229 3-9 7-18 11-29 20-77 41-155 62-233 16-27 35-36 75-45 23-84 45-167 68-251 3-7-3-11-9-10-16 9-32 18-48 27-21 7-44 6-60-12-20-8-28-50-29-87-1 0 18-108 27-147-36-61-71-121-107-181-23 20-32 69-18 104-81-4-178-50-248-111 1 41 26 91 62 121-115-14-233-121-270-219 1 94-66 179-194 150-30 31-60 62-90 93 11 59 23 118 34 177 0 0 7 69-27 100zM47 406c3-19 97-198 110-220 86-26 172-131 195-142 39-10 152-29 229-44 101 19 250 41 303 57 36 45 89 137 158 192 19 66 63 144 69 172-22 75-65 229-64 231-3 22-33 58-20 52 9 17 23 19 31 11 16-8 32-18 49-27 27-9 52 11 50 43-23 82-45 165-68 249-7 13-17 23-29 27-9 2-18 4-27 6-16 2-23 7-28 23-20 81-41 162-61 244-4 9-10 19-19 31-61 73-123 147-184 219-16 18-35 28-59 36h-207c-24-4-42-20-62-34-62-76-124-151-185-227-12-11-16-23-18-35-20-77-40-155-60-232-3-11-11-19-24-26-8-1-17-3-26-5-11-2-23-9-31-22-22-88-46-175-69-262 5-29 20-38 42-38 19 10 37 19 57 29 15 9 23 1 33-9l-23-58c-21-82-68-221-62-241z"><text:p/></draw:path><draw:path draw:style-name="gr13" draw:text-style-name="P14" svg:width="0.624cm" svg:height="0.735cm" svg:x="0.69cm" svg:y="1.016cm" svg:viewBox="0 0 625 736" svg:d="M540 208c53 55 85 129 85 211 0 169-228 316-315 317s-310-148-310-317c0-82 32-156 85-211 64-42 135-79 159-155 9-32 36-53 69-53s63 22 71 55c17 72 94 111 156 153zM195 190c3-3 6-6 10-10 4-5 8-11 12-17 9-13 19-28 29-42 10-15 20-28 30-39 5-6 11-11 16-14 3-2 6-4 9-5 4-1 8-2 12-2s8 0 12 2c3 1 6 3 9 5 6 3 12 8 17 14 10 11 20 25 30 41 9 14 18 29 27 42 4 6 8 12 12 17 3 4 6 7 9 9 9 12-11 35-20 25-4-4-9-9-14-15-4-5-9-12-13-18-9-14-18-29-27-43s-18-27-27-36c-4-4-7-7-11-10-1 0-2-1-3-1l-1-1v1c-2 0-3 1-4 1-3 3-6 6-10 10-9 9-18 22-27 35-10 14-20 29-29 42-5 7-10 13-14 19-5 6-9 11-14 14-6 6-26-11-20-24z"><text:p/></draw:path><draw:path draw:style-name="gr13" draw:text-style-name="P14" svg:width="0.296cm" svg:height="0.308cm" svg:x="0.561cm" svg:y="0.894cm" svg:viewBox="0 0 297 309" svg:d="M20 0c114 96 203 178 277 292l-13 8-13 9c-73-111-160-191-271-285l10-12z"><text:p/></draw:path><draw:path draw:style-name="gr13" draw:text-style-name="P14" svg:width="0.296cm" svg:height="0.308cm" svg:x="1.155cm" svg:y="0.894cm" svg:viewBox="0 0 297 309" svg:d="M277 0c-114 96-203 178-277 292l13 8 13 9c73-111 160-191 271-285l-10-12z"><text:p/></draw:path></draw:g></draw:g></text:p>
          </table:table-cell>
        </table:table-row>
      </table:table>
      <text:p text:style-name="P8"/>
      <text:p text:style-name="P5">Sur les étiquettes des substances, il doit figurer : </text:p>
      <text:section text:style-name="Sect1" text:name="Section1">
        <text:p text:style-name="P5">_____________________________________</text:p>
        <text:p text:style-name="P6">_____________________________________</text:p>
        <text:p text:style-name="P6">_____________________________________</text:p>
        <text:p text:style-name="P6">_____________________________________</text:p>
        <text:p text:style-name="P6">_____________________________________</text:p>
        <text:p text:style-name="P6">_____________________________________</text:p>
      </text:section>
      <text:p text:style-name="P6"/>
      <text:p text:style-name="P6"/>
      <text:p text:style-name="P5">Pour la protection des <text:span text:style-name="T1">personnes et des </text:span>installations, nous pouvons avoir besoin de :</text:p>
      <text:section text:style-name="Sect1" text:name="Section3">
        <text:p text:style-name="P7">_____________________________________</text:p>
        <text:p text:style-name="P7">_____________________________________</text:p>
        <text:p text:style-name="P7">_____________________________________</text:p>
        <text:p text:style-name="P7">_____________________________________</text:p>
        <text:p text:style-name="P7">_____________________________________</text:p>
        <text:p text:style-name="P7">_____________________________________</text:p>
        <text:p text:style-name="P7">_____________________________________</text:p>
        <text:p text:style-name="P7">_____________________________________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 style:font-pitch="variable"/>
    <style:font-face style:name="Euphemia" svg:font-family="Euphemia" style:font-family-generic="swiss" style:font-pitch="variable"/>
    <style:font-face style:name="Euphemia1" svg:font-family="Euphemia" style:font-adornments="Normal" style:font-family-generic="swiss" style:font-pitch="variable"/>
    <style:font-face style:name="Liberation Sans" svg:font-family="'Liberation Sans'" style:font-family-generic="roman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stroke-dash draw:name="Dashed_20__28_var_29__20_1" draw:display-name="Dashed (var) 1" draw:style="rect" draw:dots1="1" draw:dots1-length="0.011cm" draw:dots2="1" draw:dots2-length="0.011cm" draw:distance="0.011cm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fr" fo:country="FR" style:letter-kerning="true" style:font-name-asian="SimSun" style:font-size-asian="12pt" style:language-asian="zh" style:country-asian="CN" style:font-name-complex="Tahom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fr" fo:country="FR" style:letter-kerning="true" style:font-name-asian="SimSun" style:font-size-asian="12pt" style:language-asian="zh" style:country-asian="CN" style:font-name-complex="Tahom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style:page-number="auto"/>
      <style:text-properties style:font-name="Euphemia1" fo:font-family="Euphemia" style:font-style-name="Normal" style:font-family-generic="swiss" style:font-pitch="variable" style:text-underline-style="none" fo:font-weight="normal" style:font-weight-asian="bold" style:font-weight-complex="bold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SimSun" style:font-family-asian="SimSun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Titre_20_Chapitre" style:display-name="Titre Chapitre" style:family="paragraph" style:parent-style-name="Standard" style:next-style-name="Titre_20_Partie" style:default-outline-level="1">
      <loext:graphic-properties draw:fill="solid" draw:fill-color="#e6e6e6" draw:opacity="100%"/>
      <style:paragraph-properties fo:text-align="center" style:justify-single-word="false" fo:background-color="#e6e6e6" fo:padding="0.049cm" fo:border="0.51pt solid #0000ff" style:shadow="#808080 0.18cm 0.18cm"/>
      <style:text-properties fo:color="#0000ff" loext:opacity="100%" fo:font-size="16pt" fo:text-shadow="1pt 1pt" fo:font-weight="bold" fo:background-color="transparent" style:font-size-asian="16pt" style:font-size-complex="16pt"/>
    </style:style>
    <style:style style:name="Titre_20_Partie" style:display-name="Titre Partie" style:family="paragraph" style:parent-style-name="Standard" style:next-style-name="Standard" style:default-outline-level="2" style:master-page-name="">
      <loext:graphic-properties draw:fill="none" draw:fill-color="#99ccff"/>
      <style:paragraph-properties fo:margin-top="0.3cm" fo:margin-bottom="0.3cm" style:contextual-spacing="false" style:page-number="auto" fo:background-color="transparent" style:shadow="none">
        <style:tab-stops/>
      </style:paragraph-properties>
      <style:text-properties fo:color="#0000ff" loext:opacity="100%" fo:font-size="16pt" fo:text-shadow="1pt 1pt" style:text-underline-style="solid" style:text-underline-width="auto" style:text-underline-color="font-color" fo:font-weight="bold" fo:background-color="transparent"/>
    </style:style>
    <style:style style:name="Titre_20_Sous_20_Partie" style:display-name="Titre Sous Partie" style:family="paragraph" style:parent-style-name="Standard" style:next-style-name="Standard" style:default-outline-level="3" style:master-page-name="">
      <style:paragraph-properties fo:margin-top="0.101cm" fo:margin-bottom="0.101cm" style:contextual-spacing="false" style:page-number="auto" style:shadow="none"/>
      <style:text-properties fo:font-style="italic" style:text-underline-style="solid" style:text-underline-width="auto" style:text-underline-color="font-color"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List_20_1" style:display-name="List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List_20_1_20_Start" style:display-name="List 1 Start" style:family="paragraph" style:parent-style-name="List" style:class="list">
      <style:paragraph-properties fo:margin-left="0.635cm" fo:margin-right="0cm" fo:margin-top="0.423cm" fo:margin-bottom="0.212cm" style:contextual-spacing="false" fo:text-indent="-0.635cm" style:auto-text-indent="false"/>
    </style:style>
    <style:style style:name="List_20_1_20_End" style:display-name="List 1 End" style:family="paragraph" style:parent-style-name="List" style:class="list">
      <style:paragraph-properties fo:margin-left="0.635cm" fo:margin-right="0cm" fo:margin-top="0cm" fo:margin-bottom="0.423cm" style:contextual-spacing="false" fo:text-indent="-0.635cm" style:auto-text-indent="false"/>
    </style:style>
    <style:style style:name="List_20_2" style:display-name="List 2" style:family="paragraph" style:parent-style-name="List" style:class="list">
      <style:paragraph-properties fo:margin-left="1.27cm" fo:margin-right="0cm" fo:margin-top="0cm" fo:margin-bottom="0.212cm" style:contextual-spacing="false" fo:text-indent="-0.635cm" style:auto-text-indent="false"/>
    </style:style>
    <style:style style:name="List_20_2_20_Start" style:display-name="List 2 Start" style:family="paragraph" style:parent-style-name="List" style:class="list">
      <style:paragraph-properties fo:margin-left="1.27cm" fo:margin-right="0cm" fo:margin-top="0.423cm" fo:margin-bottom="0.212cm" style:contextual-spacing="false" fo:text-indent="-0.635cm" style:auto-text-indent="false"/>
    </style:style>
    <style:style style:name="List_20_3" style:display-name="List 3" style:family="paragraph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List_20_4" style:display-name="List 4" style:family="paragraph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1%.%2% ." style:num-suffix=" ." style:num-format="I" text:display-levels="2">
        <style:list-level-properties text:list-level-position-and-space-mode="label-alignment">
          <style:list-level-label-alignment text:label-followed-by="space" fo:text-indent="-0.82cm" fo:margin-left="0.82cm"/>
        </style:list-level-properties>
      </text:outline-level-style>
      <text:outline-level-style text:level="3" loext:num-list-format="%3% )" style:num-suffix=" )" style:num-format="A">
        <style:list-level-properties text:list-level-position-and-space-mode="label-alignment">
          <style:list-level-label-alignment text:label-followed-by="space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List_20_1" style:display-name="List 1">
      <text:list-level-style-number text:level="1" text:style-name="Numbering_20_Symbols" loext:num-list-format="%1%)" style:num-suffix=")" style:num-format="A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text:list-style style:name="Numbering_20_2" style:display-name="Numbering 2">
      <text:list-level-style-number text:level="1" text:style-name="Numbering_20_Symbols" loext:num-list-format="%1%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loext:num-list-format="%2%" style:num-format="1" text:start-value="2">
        <style:list-level-properties text:list-level-position-and-space-mode="label-alignment">
          <style:list-level-label-alignment text:label-followed-by="listtab" text:list-tab-stop-position="0.998cm" fo:text-indent="-0.499cm" fo:margin-left="0.998cm"/>
        </style:list-level-properties>
      </text:list-level-style-number>
      <text:list-level-style-number text:level="3" text:style-name="Numbering_20_Symbols" loext:num-list-format="%3%" style:num-format="1" text:start-value="3">
        <style:list-level-properties text:list-level-position-and-space-mode="label-alignment">
          <style:list-level-label-alignment text:label-followed-by="listtab" text:list-tab-stop-position="1.998cm" fo:text-indent="-1cm" fo:margin-left="1.998cm"/>
        </style:list-level-properties>
      </text:list-level-style-number>
      <text:list-level-style-number text:level="4" text:style-name="Numbering_20_Symbols" loext:num-list-format="%4%" style:num-format="1" text:start-value="4">
        <style:list-level-properties text:list-level-position-and-space-mode="label-alignment">
          <style:list-level-label-alignment text:label-followed-by="listtab" text:list-tab-stop-position="3.249cm" fo:text-indent="-1.251cm" fo:margin-left="3.249cm"/>
        </style:list-level-properties>
      </text:list-level-style-number>
      <text:list-level-style-number text:level="5" text:style-name="Numbering_20_Symbols" loext:num-list-format="%5%" style:num-format="1" text:start-value="5">
        <style:list-level-properties text:list-level-position-and-space-mode="label-alignment">
          <style:list-level-label-alignment text:label-followed-by="listtab" text:list-tab-stop-position="4.748cm" fo:text-indent="-1.499cm" fo:margin-left="4.748cm"/>
        </style:list-level-properties>
      </text:list-level-style-number>
      <text:list-level-style-number text:level="6" text:style-name="Numbering_20_Symbols" loext:num-list-format="%6%" style:num-format="1" text:start-value="6">
        <style:list-level-properties text:list-level-position-and-space-mode="label-alignment">
          <style:list-level-label-alignment text:label-followed-by="listtab" text:list-tab-stop-position="6.549cm" fo:text-indent="-1.801cm" fo:margin-left="6.549cm"/>
        </style:list-level-properties>
      </text:list-level-style-number>
      <text:list-level-style-number text:level="7" text:style-name="Numbering_20_Symbols" loext:num-list-format="%7%" style:num-format="1" text:start-value="7">
        <style:list-level-properties text:list-level-position-and-space-mode="label-alignment">
          <style:list-level-label-alignment text:label-followed-by="listtab" text:list-tab-stop-position="8.849cm" fo:text-indent="-2.3cm" fo:margin-left="8.849cm"/>
        </style:list-level-properties>
      </text:list-level-style-number>
      <text:list-level-style-number text:level="8" text:style-name="Numbering_20_Symbols" loext:num-list-format="%8%" style:num-format="1" text:start-value="8">
        <style:list-level-properties text:list-level-position-and-space-mode="label-alignment">
          <style:list-level-label-alignment text:label-followed-by="listtab" text:list-tab-stop-position="11.449cm" fo:text-indent="-2.6cm" fo:margin-left="11.449cm"/>
        </style:list-level-properties>
      </text:list-level-style-number>
      <text:list-level-style-number text:level="9" text:style-name="Numbering_20_Symbols" loext:num-list-format="%9%" style:num-format="1" text:start-value="9">
        <style:list-level-properties text:list-level-position-and-space-mode="label-alignment">
          <style:list-level-label-alignment text:label-followed-by="listtab" text:list-tab-stop-position="14.25cm" fo:text-indent="-2.801cm" fo:margin-left="14.25cm"/>
        </style:list-level-properties>
      </text:list-level-style-number>
      <text:list-level-style-number text:level="10" text:style-name="Numbering_20_Symbols" loext:num-list-format="%10%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Numbering_20_3" style:display-name="Numbering 3">
      <text:list-level-style-number text:level="1" text:style-name="Numbering_20_Symbols" loext:num-list-format="%1%" style:num-format="1">
        <style:list-level-properties text:list-level-position-and-space-mode="label-alignment">
          <style:list-level-label-alignment text:label-followed-by="listtab" text:list-tab-stop-position="3cm" fo:text-indent="-3cm" fo:margin-left="3cm"/>
        </style:list-level-properties>
      </text:list-level-style-number>
      <text:list-level-style-number text:level="2" text:style-name="Numbering_20_Symbols" loext:num-list-format="%2%" style:num-format="1" text:start-value="2">
        <style:list-level-properties text:list-level-position-and-space-mode="label-alignment">
          <style:list-level-label-alignment text:label-followed-by="listtab" text:list-tab-stop-position="6.001cm" fo:text-indent="-3cm" fo:margin-left="6.001cm"/>
        </style:list-level-properties>
      </text:list-level-style-number>
      <text:list-level-style-number text:level="3" text:style-name="Numbering_20_Symbols" loext:num-list-format="%3%" style:num-format="1" text:start-value="3">
        <style:list-level-properties text:list-level-position-and-space-mode="label-alignment">
          <style:list-level-label-alignment text:label-followed-by="listtab" text:list-tab-stop-position="9.001cm" fo:text-indent="-3cm" fo:margin-left="9.001cm"/>
        </style:list-level-properties>
      </text:list-level-style-number>
      <text:list-level-style-number text:level="4" text:style-name="Numbering_20_Symbols" loext:num-list-format="%4%" style:num-format="1" text:start-value="4">
        <style:list-level-properties text:list-level-position-and-space-mode="label-alignment">
          <style:list-level-label-alignment text:label-followed-by="listtab" text:list-tab-stop-position="12.002cm" fo:text-indent="-3cm" fo:margin-left="12.002cm"/>
        </style:list-level-properties>
      </text:list-level-style-number>
      <text:list-level-style-number text:level="5" text:style-name="Numbering_20_Symbols" loext:num-list-format="%5%" style:num-format="1" text:start-value="5">
        <style:list-level-properties text:list-level-position-and-space-mode="label-alignment">
          <style:list-level-label-alignment text:label-followed-by="listtab" text:list-tab-stop-position="15.002cm" fo:text-indent="-3cm" fo:margin-left="15.002cm"/>
        </style:list-level-properties>
      </text:list-level-style-number>
      <text:list-level-style-number text:level="6" text:style-name="Numbering_20_Symbols" loext:num-list-format="%6%" style:num-format="1" text:start-value="6">
        <style:list-level-properties text:list-level-position-and-space-mode="label-alignment">
          <style:list-level-label-alignment text:label-followed-by="listtab" text:list-tab-stop-position="18.002cm" fo:text-indent="-3cm" fo:margin-left="18.002cm"/>
        </style:list-level-properties>
      </text:list-level-style-number>
      <text:list-level-style-number text:level="7" text:style-name="Numbering_20_Symbols" loext:num-list-format="%7%" style:num-format="1" text:start-value="7">
        <style:list-level-properties text:list-level-position-and-space-mode="label-alignment">
          <style:list-level-label-alignment text:label-followed-by="listtab" text:list-tab-stop-position="21.003cm" fo:text-indent="-3cm" fo:margin-left="21.003cm"/>
        </style:list-level-properties>
      </text:list-level-style-number>
      <text:list-level-style-number text:level="8" text:style-name="Numbering_20_Symbols" loext:num-list-format="%8%" style:num-format="1" text:start-value="8">
        <style:list-level-properties text:list-level-position-and-space-mode="label-alignment">
          <style:list-level-label-alignment text:label-followed-by="listtab" text:list-tab-stop-position="24.003cm" fo:text-indent="-3cm" fo:margin-left="24.003cm"/>
        </style:list-level-properties>
      </text:list-level-style-number>
      <text:list-level-style-number text:level="9" text:style-name="Numbering_20_Symbols" loext:num-list-format="%9%" style:num-format="1" text:start-value="9">
        <style:list-level-properties text:list-level-position-and-space-mode="label-alignment">
          <style:list-level-label-alignment text:label-followed-by="listtab" text:list-tab-stop-position="27.003cm" fo:text-indent="-3cm" fo:margin-left="27.003cm"/>
        </style:list-level-properties>
      </text:list-level-style-number>
      <text:list-level-style-number text:level="10" text:style-name="Numbering_20_Symbols" loext:num-list-format="%10%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umbering_20_4" style:display-name="Numbering 4">
      <text:list-level-style-number text:level="1" text:style-name="Numbering_20_Symbols" loext:num-list-format="%1%." style:num-suffix="." style:num-format="I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Numbering_20_Symbols" loext:num-list-format="%2%." style:num-suffix="." style:num-format="I" text:start-value="2">
        <style:list-level-properties text:list-level-position-and-space-mode="label-alignment">
          <style:list-level-label-alignment text:label-followed-by="space" fo:text-indent="-0.499cm" fo:margin-left="1cm"/>
        </style:list-level-properties>
      </text:list-level-style-number>
      <text:list-level-style-number text:level="3" text:style-name="Numbering_20_Symbols" loext:num-list-format="%3%." style:num-suffix="." style:num-format="I" text:start-value="3">
        <style:list-level-properties text:list-level-position-and-space-mode="label-alignment">
          <style:list-level-label-alignment text:label-followed-by="space" fo:text-indent="-0.499cm" fo:margin-left="1.499cm"/>
        </style:list-level-properties>
      </text:list-level-style-number>
      <text:list-level-style-number text:level="4" text:style-name="Numbering_20_Symbols" loext:num-list-format="%4%." style:num-suffix="." style:num-format="I" text:start-value="4">
        <style:list-level-properties text:list-level-position-and-space-mode="label-alignment">
          <style:list-level-label-alignment text:label-followed-by="space" fo:text-indent="-0.499cm" fo:margin-left="2cm"/>
        </style:list-level-properties>
      </text:list-level-style-number>
      <text:list-level-style-number text:level="5" text:style-name="Numbering_20_Symbols" loext:num-list-format="%5%." style:num-suffix="." style:num-format="I" text:start-value="5">
        <style:list-level-properties text:list-level-position-and-space-mode="label-alignment">
          <style:list-level-label-alignment text:label-followed-by="space" fo:text-indent="-0.499cm" fo:margin-left="2.499cm"/>
        </style:list-level-properties>
      </text:list-level-style-number>
      <text:list-level-style-number text:level="6" text:style-name="Numbering_20_Symbols" loext:num-list-format="%6%." style:num-suffix="." style:num-format="I" text:start-value="6">
        <style:list-level-properties text:list-level-position-and-space-mode="label-alignment">
          <style:list-level-label-alignment text:label-followed-by="space" fo:text-indent="-0.499cm" fo:margin-left="3cm"/>
        </style:list-level-properties>
      </text:list-level-style-number>
      <text:list-level-style-number text:level="7" text:style-name="Numbering_20_Symbols" loext:num-list-format="%7%." style:num-suffix="." style:num-format="I" text:start-value="7">
        <style:list-level-properties text:list-level-position-and-space-mode="label-alignment">
          <style:list-level-label-alignment text:label-followed-by="space" fo:text-indent="-0.499cm" fo:margin-left="3.5cm"/>
        </style:list-level-properties>
      </text:list-level-style-number>
      <text:list-level-style-number text:level="8" text:style-name="Numbering_20_Symbols" loext:num-list-format="%8%." style:num-suffix="." style:num-format="I" text:start-value="8">
        <style:list-level-properties text:list-level-position-and-space-mode="label-alignment">
          <style:list-level-label-alignment text:label-followed-by="space" fo:text-indent="-0.499cm" fo:margin-left="4.001cm"/>
        </style:list-level-properties>
      </text:list-level-style-number>
      <text:list-level-style-number text:level="9" text:style-name="Numbering_20_Symbols" loext:num-list-format="%9%." style:num-suffix="." style:num-format="I" text:start-value="9">
        <style:list-level-properties text:list-level-position-and-space-mode="label-alignment">
          <style:list-level-label-alignment text:label-followed-by="space" fo:text-indent="-0.499cm" fo:margin-left="4.5cm"/>
        </style:list-level-properties>
      </text:list-level-style-number>
      <text:list-level-style-number text:level="10" text:style-name="Numbering_20_Symbols" loext:num-list-format="%10%." style:num-suffix="." style:num-format="I" text:start-value="10">
        <style:list-level-properties text:list-level-position-and-space-mode="label-alignment">
          <style:list-level-label-alignment text:label-followed-by="space" fo:text-indent="-0.499cm" fo:margin-left="5.001cm"/>
        </style:list-level-properties>
      </text:list-level-style-number>
    </text:list-style>
    <text:list-style style:name="Numbering_20_5" style:display-name="Numbering 5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loext:num-list-format="%1%.%2%.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1.101cm" fo:text-indent="-0.651cm" fo:margin-left="1.101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>
          <style:list-level-label-alignment text:label-followed-by="listtab" text:list-tab-stop-position="1.55cm" fo:text-indent="-0.45cm" fo:margin-left="1.55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columns fo:column-count="1" fo:column-gap="0cm"/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9-01T13:38:02.665000000</meta:creation-date>
    <meta:editing-duration>PT5M45S</meta:editing-duration>
    <meta:editing-cycles>3</meta:editing-cycles>
    <meta:generator>LibreOffice/7.6.7.2$Windows_X86_64 LibreOffice_project/dd47e4b30cb7dab30588d6c79c651f218165e3c5</meta:generator>
    <meta:initial-creator>Pascal Nevo</meta:initial-creator>
    <dc:date>2025-09-01T10:32:18.523000000</dc:date>
    <meta:document-statistic meta:table-count="1" meta:image-count="1" meta:object-count="0" meta:page-count="1" meta:paragraph-count="31" meta:word-count="41" meta:character-count="690" meta:non-whitespace-character-count="661"/>
    <meta:template xlink:type="simple" xlink:actuate="onRequest" xlink:title="Pré Model" xlink:href="file:///C:/Users/Pascal/AppData/Roaming/OpenOffice.org/3/user/template/Pré%20Model.ott" meta:date="2010-09-02T16:42:46"/>
  </office:meta>
</office:document-meta>
</file>